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贰, 叁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○○(简)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○○(简)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Wingdings"/>
      </text:list-level-style-bullet>
    </text:list-style>
    <text:list-style style:name="LFO5">
      <text:list-level-style-number text:level="1" style:num-prefix="（" style:num-suffix="）" style:num-format="一, 十, 一○○(简)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6">
      <text:list-level-style-number text:level="1" style:num-prefix="（" style:num-suffix="）" style:num-format="一, 十, 一○○(简)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8pt" style:font-size-asian="18pt" style:font-size-complex="14pt" style:language-asian="zh" style:country-asian="TW"/>
    </style:style>
    <style:style style:name="T3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8pt" style:font-size-asian="18pt" style:font-size-complex="14pt" style:language-asian="zh" style:country-asian="TW"/>
    </style:style>
    <style:style style:name="T4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2pt" style:font-size-asian="12pt" style:font-size-complex="12pt" style:language-asian="zh" style:country-asian="TW"/>
    </style:style>
    <style:style style:name="T5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2pt" style:font-size-asian="12pt" style:font-size-complex="12pt" style:language-asian="zh" style:country-asian="TW"/>
    </style:style>
    <style:style style:name="T6" style:parent-style-name="預設段落字型" style:family="text">
      <style:text-properties style:font-name="Calibri" style:font-name-asian="SimSun" style:font-name-complex="Calibri" fo:font-weight="bold" style:font-weight-asian="bold" style:font-weight-complex="bold" fo:color="#000000" fo:font-size="12pt" style:font-size-asian="12pt" style:font-size-complex="12pt" style:language-asian="zh" style:country-asian="TW"/>
    </style:style>
    <style:style style:name="T7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2pt" style:font-size-asian="12pt" style:font-size-complex="12pt" style:language-asian="zh" style:country-asian="TW"/>
    </style:style>
    <style:style style:name="P8" style:parent-style-name="內文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9" style:parent-style-name="isselectedend" style:list-style-name="LFO11" style:family="paragraph">
      <style:paragraph-properties fo:margin-top="0in" fo:margin-bottom="0in" fo:line-height="0.25in"/>
    </style:style>
    <style:style style:name="T1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1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1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P13" style:parent-style-name="isselectedend" style:list-style-name="LFO11" style:family="paragraph">
      <style:paragraph-properties fo:margin-top="0in" fo:margin-bottom="0in" fo:line-height="0.25in"/>
      <style:text-properties style:font-name="Calibri" style:font-name-asian="標楷體" style:font-name-complex="Calibri" fo:color="#000000" fo:font-size="14pt" style:font-size-asian="14pt" style:font-size-complex="14pt"/>
    </style:style>
    <style:style style:name="P14" style:parent-style-name="isselectedend" style:list-style-name="LFO11" style:family="paragraph">
      <style:paragraph-properties fo:margin-top="0in" fo:margin-bottom="0in" fo:line-height="0.25in"/>
      <style:text-properties style:font-name="Calibri" style:font-name-asian="標楷體" style:font-name-complex="Calibri" fo:color="#000000" fo:font-size="14pt" style:font-size-asian="14pt" style:font-size-complex="14pt"/>
    </style:style>
    <style:style style:name="P15" style:parent-style-name="isselectedend" style:family="paragraph">
      <style:paragraph-properties fo:margin-top="0in" fo:margin-bottom="0in" fo:line-height="0.25in"/>
    </style:style>
    <style:style style:name="T1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1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18" style:parent-style-name="強調粗體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19" style:parent-style-name="強調粗體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2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21" style:parent-style-name="強調粗體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2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2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P24" style:parent-style-name="isselectedend" style:family="paragraph">
      <style:paragraph-properties fo:margin-top="0in" fo:margin-bottom="0in" fo:line-height="0.25in"/>
      <style:text-properties style:font-name="Calibri" style:font-name-asian="SimSun" style:font-name-complex="Calibri" fo:color="#000000" fo:font-size="14pt" style:font-size-asian="14pt" style:font-size-complex="14pt"/>
    </style:style>
    <style:style style:name="P25" style:parent-style-name="isselectedend" style:family="paragraph">
      <style:paragraph-properties fo:margin-top="0in" fo:margin-bottom="0in" fo:line-height="0.25in"/>
    </style:style>
    <style:style style:name="T2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P27" style:parent-style-name="isselectedend" style:family="paragraph">
      <style:paragraph-properties fo:margin-top="0in" fo:margin-bottom="0in" fo:line-height="0.25in"/>
      <style:text-properties style:font-name="Calibri" style:font-name-asian="標楷體" style:font-name-complex="Calibri" fo:color="#000000" fo:font-size="14pt" style:font-size-asian="14pt" style:font-size-complex="14pt"/>
    </style:style>
    <style:style style:name="P28" style:parent-style-name="isselectedend" style:list-style-name="LFO10" style:family="paragraph">
      <style:paragraph-properties fo:margin-top="0in" fo:margin-bottom="0in" fo:line-height="0.25in"/>
      <style:text-properties style:font-name="Calibri" style:font-name-asian="標楷體" style:font-name-complex="Calibri" fo:color="#000000" fo:font-size="14pt" style:font-size-asian="14pt" style:font-size-complex="14pt"/>
    </style:style>
    <style:style style:name="P29" style:parent-style-name="isselectedend" style:list-style-name="LFO10" style:family="paragraph">
      <style:paragraph-properties fo:margin-top="0in" fo:margin-bottom="0in" fo:line-height="0.25in"/>
      <style:text-properties style:font-name="Calibri" style:font-name-asian="標楷體" style:font-name-complex="Calibri" fo:color="#000000" fo:font-size="14pt" style:font-size-asian="14pt" style:font-size-complex="14pt"/>
    </style:style>
    <style:style style:name="P30" style:parent-style-name="isselectedend" style:list-style-name="LFO10" style:family="paragraph">
      <style:paragraph-properties fo:margin-top="0in" fo:margin-bottom="0in" fo:line-height="0.25in"/>
      <style:text-properties style:font-name="Calibri" style:font-name-asian="標楷體" style:font-name-complex="Calibri" fo:color="#000000" fo:font-size="14pt" style:font-size-asian="14pt" style:font-size-complex="14pt"/>
    </style:style>
    <style:style style:name="P31" style:parent-style-name="isselectedend" style:list-style-name="LFO10" style:family="paragraph">
      <style:paragraph-properties fo:margin-top="0in" fo:margin-bottom="0in" fo:line-height="0.25in"/>
      <style:text-properties style:font-name="Calibri" style:font-name-asian="標楷體" style:font-name-complex="Calibri" fo:color="#000000" fo:font-size="14pt" style:font-size-asian="14pt" style:font-size-complex="14pt"/>
    </style:style>
    <style:style style:name="P32" style:parent-style-name="isselectedend" style:family="paragraph">
      <style:paragraph-properties fo:margin-top="0in" fo:margin-bottom="0in" fo:line-height="0.25in"/>
      <style:text-properties style:font-name="Calibri" style:font-name-asian="SimSun" style:font-name-complex="Calibri" fo:color="#000000" fo:font-size="14pt" style:font-size-asian="14pt" style:font-size-complex="14pt"/>
    </style:style>
    <style:style style:name="P33" style:parent-style-name="isselectedend" style:family="paragraph">
      <style:paragraph-properties fo:margin-top="0in" fo:margin-bottom="0in" fo:line-height="0.25in"/>
    </style:style>
    <style:style style:name="T3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P35" style:parent-style-name="內文" style:family="paragraph">
      <style:paragraph-properties fo:line-height="0.25in"/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P36" style:parent-style-name="內文" style:list-style-name="LFO1" style:family="paragraph">
      <style:paragraph-properties fo:widows="0" fo:orphans="0" style:line-height-at-least="0.25in" fo:margin-left="0.443in" fo:text-indent="-0.443in">
        <style:tab-stops/>
      </style:paragraph-properties>
    </style:style>
    <style:style style:name="T3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5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6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6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62" style:parent-style-name="內文" style:family="paragraph">
      <style:paragraph-properties fo:widows="0" fo:orphans="0" style:line-height-at-least="0.25in" fo:margin-left="0.443in">
        <style:tab-stops/>
      </style:paragraph-properties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P63" style:parent-style-name="內文" style:family="paragraph">
      <style:paragraph-properties fo:widows="0" fo:orphans="0" style:line-height-at-least="0.25in"/>
    </style:style>
    <style:style style:name="T64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65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6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 style:language-asian="zh" style:country-asian="TW"/>
    </style:style>
    <style:style style:name="T67" style:parent-style-name="預設段落字型" style:family="text">
      <style:text-properties style:font-name="標楷體" style:font-name-asian="標楷體" style:font-name-complex="Arial" fo:color="#222222" fo:font-size="14pt" style:font-size-asian="14pt" style:font-size-complex="14pt" fo:background-color="#FFFFFF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Arial" fo:color="#222222" fo:font-size="14pt" style:font-size-asian="14pt" style:font-size-complex="14pt" fo:background-color="#FFFFFF" style:language-asian="zh" style:country-asian="TW"/>
    </style:style>
    <style:style style:name="T69" style:parent-style-name="預設段落字型" style:family="text">
      <style:text-properties style:font-name="標楷體" style:font-name-asian="標楷體" style:font-name-complex="Arial" fo:font-weight="bold" style:font-weight-asian="bold" fo:color="#222222" fo:font-size="14pt" style:font-size-asian="14pt" style:font-size-complex="14pt" fo:background-color="#FFFFFF" style:text-underline-type="single" style:text-underline-style="solid" style:text-underline-width="auto" style:text-underline-mode="continuous" style:language-asian="zh" style:country-asian="TW"/>
    </style:style>
    <style:style style:name="T70" style:parent-style-name="預設段落字型" style:family="text">
      <style:text-properties style:font-name="標楷體" style:font-name-asian="標楷體" style:font-name-complex="Arial" fo:color="#222222" fo:font-size="14pt" style:font-size-asian="14pt" style:font-size-complex="14pt" fo:background-color="#FFFFFF" style:language-asian="zh" style:country-asian="TW"/>
    </style:style>
    <style:style style:name="T71" style:parent-style-name="預設段落字型" style:family="text">
      <style:text-properties style:font-name="標楷體" style:font-name-asian="標楷體" style:font-name-complex="Arial" fo:font-weight="bold" style:font-weight-asian="bold" fo:color="#222222" fo:font-size="14pt" style:font-size-asian="14pt" style:font-size-complex="14pt" fo:background-color="#FFFFFF" style:text-underline-type="single" style:text-underline-style="solid" style:text-underline-width="auto" style:text-underline-mode="continuous" style:language-asian="zh" style:country-asian="TW"/>
    </style:style>
    <style:style style:name="T72" style:parent-style-name="預設段落字型" style:family="text">
      <style:text-properties style:font-name="標楷體" style:font-name-asian="標楷體" style:font-name-complex="Arial" fo:font-weight="bold" style:font-weight-asian="bold" fo:color="#222222" fo:font-size="14pt" style:font-size-asian="14pt" style:font-size-complex="14pt" fo:background-color="#FFFFFF" style:language-asian="zh" style:country-asian="TW"/>
    </style:style>
    <style:style style:name="T7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74" style:parent-style-name="內文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7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7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7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7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7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8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81" style:parent-style-name="內文" style:list-style-name="LFO2" style:family="paragraph">
      <style:paragraph-properties fo:margin-left="0.5888in" fo:text-indent="-0.5888in">
        <style:tab-stops>
          <style:tab-stop style:type="left" style:position="-0.1722in"/>
        </style:tab-stops>
      </style:paragraph-properties>
    </style:style>
    <style:style style:name="T8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8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8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8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8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87" style:parent-style-name="內文" style:list-style-name="LFO2" style:family="paragraph">
      <style:paragraph-properties fo:margin-left="0.6472in" fo:text-indent="-0.6472in">
        <style:tab-stops>
          <style:tab-stop style:type="left" style:position="-0.2305in"/>
        </style:tab-stops>
      </style:paragraph-properties>
    </style:style>
    <style:style style:name="T8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8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T9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/>
    </style:style>
    <style:style style:name="P91" style:parent-style-name="內文" style:list-style-name="LFO2" style:family="paragraph">
      <style:paragraph-properties fo:margin-left="0.5888in" fo:margin-right="-0.1375in" fo:text-indent="-0.5888in">
        <style:tab-stops>
          <style:tab-stop style:type="left" style:position="-0.1722in"/>
        </style:tab-stops>
      </style:paragraph-properties>
    </style:style>
    <style:style style:name="T9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9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9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9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9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9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9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9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0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0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0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0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0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105" style:parent-style-name="內文" style:family="paragraph">
      <style:paragraph-properties fo:margin-right="-0.1375in">
        <style:tab-stops>
          <style:tab-stop style:type="left" style:position="0.4166in"/>
        </style:tab-stops>
      </style:paragraph-properties>
    </style:style>
    <style:style style:name="T10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0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0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0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1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1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1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1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1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115" style:parent-style-name="內文" style:family="paragraph">
      <style:paragraph-properties fo:margin-right="-0.1375in">
        <style:tab-stops>
          <style:tab-stop style:type="left" style:position="0.4166in"/>
        </style:tab-stops>
      </style:paragraph-properties>
    </style:style>
    <style:style style:name="T11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1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1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1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2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3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3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3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3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134" style:parent-style-name="內文" style:family="paragraph">
      <style:paragraph-properties fo:margin-right="-0.1375in">
        <style:tab-stops>
          <style:tab-stop style:type="left" style:position="0.4166in"/>
        </style:tab-stops>
      </style:paragraph-properties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P135" style:parent-style-name="內文" style:family="paragraph">
      <style:paragraph-properties fo:margin-right="-0.1375in"/>
    </style:style>
    <style:style style:name="T13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3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3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3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4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4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4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4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4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145" style:parent-style-name="內文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46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147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148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149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150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1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2" style:parent-style-name="預設段落字型" style:family="text">
      <style:text-properties style:font-name="Calibri" style:font-name-asian="SimSun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3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4" style:parent-style-name="預設段落字型" style:family="text">
      <style:text-properties style:font-name="Calibri" style:font-name-asian="SimSun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5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6" style:parent-style-name="預設段落字型" style:family="text">
      <style:text-properties style:font-name="Calibri" style:font-name-asian="SimSun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7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8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 style:language-asian="zh" style:country-asian="TW"/>
    </style:style>
    <style:style style:name="T15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6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161" style:parent-style-name="內文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62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163" style:parent-style-name="預設段落字型" style:family="text">
      <style:text-properties style:font-name="Calibri" style:font-name-asian="標楷體" style:font-name-complex="Calibri" style:font-weight-complex="bold" fo:color="#000000" fo:font-size="14pt" style:font-size-asian="14pt" style:font-size-complex="14pt" style:language-asian="zh" style:country-asian="TW"/>
    </style:style>
    <style:style style:name="T164" style:parent-style-name="預設段落字型" style:family="text">
      <style:text-properties style:font-name="Calibri" style:font-name-asian="標楷體" style:font-name-complex="Calibri" style:font-weight-complex="bold" fo:color="#000000" fo:font-size="14pt" style:font-size-asian="14pt" style:font-size-complex="14pt" style:language-asian="zh" style:country-asian="TW"/>
    </style:style>
    <style:style style:name="T16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6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6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6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169" style:parent-style-name="內文" style:family="paragraph">
      <style:paragraph-properties fo:margin-right="-0.1375in"/>
    </style:style>
    <style:style style:name="T17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9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9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192" style:parent-style-name="內文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93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P194" style:parent-style-name="內文" style:list-style-name="LFO3" style:family="paragraph">
      <style:paragraph-properties fo:margin-left="0.5972in" fo:text-indent="-0.5972in">
        <style:tab-stops/>
      </style:paragraph-properties>
    </style:style>
    <style:style style:name="T19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9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9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9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19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0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0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0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0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0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05" style:parent-style-name="內文" style:list-style-name="LFO3" style:family="paragraph">
      <style:paragraph-properties fo:margin-left="0.5972in" fo:text-indent="-0.5972in">
        <style:tab-stops/>
      </style:paragraph-properties>
    </style:style>
    <style:style style:name="T20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0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0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0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1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1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12" style:parent-style-name="內文" style:list-style-name="LFO3" style:family="paragraph">
      <style:paragraph-properties fo:margin-left="0.5972in" fo:text-indent="-0.5972in">
        <style:tab-stops/>
      </style:paragraph-properties>
    </style:style>
    <style:style style:name="T21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1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1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1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17" style:parent-style-name="內文" style:family="paragraph">
      <style:paragraph-properties fo:margin-left="0.5972in">
        <style:tab-stops/>
      </style:paragraph-properties>
    </style:style>
    <style:style style:name="T21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19" style:parent-style-name="內文" style:list-style-name="LFO3" style:family="paragraph">
      <style:paragraph-properties fo:margin-left="0.5972in" fo:text-indent="-0.5972in">
        <style:tab-stops/>
      </style:paragraph-properties>
    </style:style>
    <style:style style:name="T22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2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22" style:parent-style-name="內文" style:list-style-name="LFO3" style:family="paragraph">
      <style:paragraph-properties fo:margin-left="0.5972in" fo:text-indent="-0.5972in">
        <style:tab-stops/>
      </style:paragraph-properties>
    </style:style>
    <style:style style:name="T22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2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2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2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27" style:parent-style-name="內文" style:list-style-name="LFO3" style:family="paragraph">
      <style:paragraph-properties fo:margin-left="0.5972in" fo:text-indent="-0.5972in">
        <style:tab-stops/>
      </style:paragraph-properties>
    </style:style>
    <style:style style:name="T22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2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3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4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4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4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4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44" style:parent-style-name="清單段落" style:family="paragraph">
      <style:paragraph-properties fo:margin-left="0in">
        <style:tab-stops>
          <style:tab-stop style:type="left" style:position="0.2916in"/>
        </style:tab-stops>
      </style:paragraph-properties>
      <style:text-properties style:font-name="Calibri" style:font-name-asian="SimSun" style:font-name-complex="Calibri" style:font-weight-complex="bold" fo:color="#000000" fo:font-size="14pt" style:font-size-asian="14pt" style:font-size-complex="14pt" style:language-asian="zh" style:country-asian="TW"/>
    </style:style>
    <style:style style:name="P245" style:parent-style-name="清單段落" style:list-style-name="LFO8" style:family="paragraph">
      <style:paragraph-properties>
        <style:tab-stops>
          <style:tab-stop style:type="left" style:position="-0.0416in"/>
        </style:tab-stops>
      </style:paragraph-properties>
    </style:style>
    <style:style style:name="T246" style:parent-style-name="預設段落字型" style:family="text">
      <style:text-properties style:font-name="Calibri" style:font-name-asian="標楷體" style:font-name-complex="Calibri" style:font-weight-complex="bold" fo:color="#000000" fo:font-size="14pt" style:font-size-asian="14pt" style:font-size-complex="14pt" style:language-asian="zh" style:country-asian="TW"/>
    </style:style>
    <style:style style:name="T247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24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49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250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251" style:parent-style-name="預設段落字型" style:family="text">
      <style:text-properties style:font-name="Calibri" style:font-name-asian="標楷體" style:font-name-complex="Calibri" style:font-weight-complex="bold" fo:color="#000000" fo:font-size="14pt" style:font-size-asian="14pt" style:font-size-complex="14pt" style:language-asian="zh" style:country-asian="TW"/>
    </style:style>
    <style:style style:name="T25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53" style:parent-style-name="預設段落字型" style:family="text">
      <style:text-properties style:font-name="Calibri" style:font-name-asian="標楷體" style:font-name-complex="Calibri" style:font-weight-complex="bold" fo:color="#000000" fo:font-size="14pt" style:font-size-asian="14pt" style:font-size-complex="14pt" style:language-asian="zh" style:country-asian="TW"/>
    </style:style>
    <style:style style:name="T25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5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5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5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58" style:parent-style-name="預設段落字型" style:family="text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T25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6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61" style:parent-style-name="清單段落" style:family="paragraph">
      <style:paragraph-properties fo:margin-left="0.3333in">
        <style:tab-stops>
          <style:tab-stop style:type="left" style:position="-0.0416in"/>
        </style:tab-stops>
      </style:paragraph-properties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P262" style:parent-style-name="清單段落" style:list-style-name="LFO8" style:family="paragraph">
      <style:paragraph-properties>
        <style:tab-stops>
          <style:tab-stop style:type="left" style:position="-0.0416in"/>
        </style:tab-stops>
      </style:paragraph-properties>
    </style:style>
    <style:style style:name="T26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6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6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6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6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6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6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7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8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81" style:parent-style-name="內文" style:family="paragraph">
      <style:paragraph-properties fo:margin-right="-0.2041in"/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282" style:parent-style-name="內文" style:list-style-name="LFO4" style:family="paragraph">
      <style:paragraph-properties fo:margin-right="-0.4819in"/>
    </style:style>
    <style:style style:name="T283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T284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T285" style:parent-style-name="預設段落字型" style:family="text">
      <style:text-properties style:font-name="Calibri" style:font-name-asian="SimSun" style:font-name-complex="Calibri" fo:font-weight="bold" style:font-weight-asian="bold" style:font-weight-complex="bold" fo:color="#000000" fo:font-size="14pt" style:font-size-asian="14pt" style:font-size-complex="14pt"/>
    </style:style>
    <style:style style:name="T286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T287" style:parent-style-name="預設段落字型" style:family="text">
      <style:text-properties style:font-name="Calibri" style:font-name-asian="SimSun" style:font-name-complex="Calibri" fo:font-weight="bold" style:font-weight-asian="bold" style:font-weight-complex="bold" fo:color="#000000" fo:font-size="14pt" style:font-size-asian="14pt" style:font-size-complex="14pt"/>
    </style:style>
    <style:style style:name="T288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T289" style:parent-style-name="預設段落字型" style:family="text">
      <style:text-properties style:font-name="Calibri" style:font-name-asian="SimSun" style:font-name-complex="Calibri" fo:font-weight="bold" style:font-weight-asian="bold" style:font-weight-complex="bold" fo:color="#000000" fo:font-size="14pt" style:font-size-asian="14pt" style:font-size-complex="14pt"/>
    </style:style>
    <style:style style:name="T290" style:parent-style-name="預設段落字型" style:family="text">
      <style:text-properties style:font-name="Calibri" style:font-name-asian="SimSun" style:font-name-complex="Calibri" fo:font-weight="bold" style:font-weight-asian="bold" style:font-weight-complex="bold" fo:color="#000000" fo:font-size="14pt" style:font-size-asian="14pt" style:font-size-complex="14pt"/>
    </style:style>
    <style:style style:name="T291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T292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T293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/>
    </style:style>
    <style:style style:name="T294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/>
    </style:style>
    <style:style style:name="T295" style:parent-style-name="預設段落字型" style:family="text">
      <style:text-properties style:font-name="Calibri" style:font-name-asian="標楷體" style:font-name-complex="Calibri" fo:font-weight="bold" style:font-weight-asian="bold" fo:color="#000000" fo:font-size="14pt" style:font-size-asian="14pt" style:font-size-complex="14pt"/>
    </style:style>
    <style:style style:name="P296" style:parent-style-name="清單段落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297" style:parent-style-name="內文" style:list-style-name="LFO4" style:family="paragraph"/>
    <style:style style:name="T29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29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0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1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1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1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1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1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1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1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1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18" style:parent-style-name="內文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19" style:parent-style-name="內文" style:list-style-name="LFO4" style:family="paragraph"/>
    <style:style style:name="T320" style:parent-style-name="預設段落字型" style:family="text">
      <style:text-properties style:font-name="Calibri" style:font-name-asian="標楷體" style:font-name-complex="Calibri" style:font-weight-complex="bold" fo:color="#000000" fo:font-size="14pt" style:font-size-asian="14pt" style:font-size-complex="14pt" style:language-asian="zh" style:country-asian="TW"/>
    </style:style>
    <style:style style:name="T321" style:parent-style-name="預設段落字型" style:family="text">
      <style:text-properties style:font-name="Calibri" style:font-name-asian="標楷體" style:font-name-complex="Calibri" style:font-weight-complex="bold" fo:color="#000000" fo:font-size="14pt" style:font-size-asian="14pt" style:font-size-complex="14pt" style:language-asian="zh" style:country-asian="TW"/>
    </style:style>
    <style:style style:name="P322" style:parent-style-name="清單段落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23" style:parent-style-name="內文" style:list-style-name="LFO4" style:family="paragraph"/>
    <style:style style:name="T324" style:parent-style-name="預設段落字型" style:family="text">
      <style:text-properties style:font-name-asian="標楷體" style:font-name-complex="Calibri" fo:color="#000000" fo:font-size="14pt" style:font-size-asian="14pt" style:font-size-complex="14pt" style:language-asian="zh" style:country-asian="TW"/>
    </style:style>
    <style:style style:name="T325" style:parent-style-name="預設段落字型" style:family="text">
      <style:text-properties style:font-name-asian="標楷體" style:font-name-complex="Calibri" fo:color="#000000" fo:font-size="14pt" style:font-size-asian="14pt" style:font-size-complex="14pt" style:language-asian="zh" style:country-asian="TW"/>
    </style:style>
    <style:style style:name="T326" style:parent-style-name="預設段落字型" style:family="text">
      <style:text-properties style:font-name-asian="標楷體" style:font-name-complex="Calibri" fo:color="#000000" fo:font-size="14pt" style:font-size-asian="14pt" style:font-size-complex="14pt" style:language-asian="zh" style:country-asian="TW"/>
    </style:style>
    <style:style style:name="T327" style:parent-style-name="預設段落字型" style:family="text">
      <style:text-properties style:font-name-asian="標楷體" style:font-name-complex="Calibri" fo:color="#000000" fo:font-size="14pt" style:font-size-asian="14pt" style:font-size-complex="14pt" style:language-asian="zh" style:country-asian="TW"/>
    </style:style>
    <style:style style:name="T328" style:parent-style-name="預設段落字型" style:family="text">
      <style:text-properties style:font-name-asian="標楷體" style:font-name-complex="Calibri" fo:color="#000000" fo:font-size="14pt" style:font-size-asian="14pt" style:font-size-complex="14pt" style:language-asian="zh" style:country-asian="TW"/>
    </style:style>
    <style:style style:name="P329" style:parent-style-name="內文" style:family="paragraph">
      <style:paragraph-properties fo:margin-left="0.2916in">
        <style:tab-stops>
          <style:tab-stop style:type="left" style:position="0in"/>
        </style:tab-stops>
      </style:paragraph-properties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30" style:parent-style-name="內文" style:family="paragraph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331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332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333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334" style:parent-style-name="內文" style:list-style-name="LFO5" style:family="paragraph">
      <style:paragraph-properties fo:margin-left="0.5888in" fo:text-indent="-0.5888in">
        <style:tab-stops/>
      </style:paragraph-properties>
    </style:style>
    <style:style style:name="T33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3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3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3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3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4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4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4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4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4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45" style:parent-style-name="預設段落字型" style:family="text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T346" style:parent-style-name="預設段落字型" style:family="text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T347" style:parent-style-name="預設段落字型" style:family="text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T34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4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50" style:parent-style-name="預設段落字型" style:family="text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T35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5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5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5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55" style:parent-style-name="預設段落字型" style:family="text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T356" style:parent-style-name="預設段落字型" style:family="text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T35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5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5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6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7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7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7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7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7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75" style:parent-style-name="內文" style:family="paragraph">
      <style:paragraph-properties fo:margin-left="0.5888in">
        <style:tab-stops/>
      </style:paragraph-properties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76" style:parent-style-name="內文" style:list-style-name="LFO5" style:family="paragraph">
      <style:paragraph-properties fo:margin-left="0.5888in" fo:text-indent="-0.5888in">
        <style:tab-stops/>
      </style:paragraph-properties>
    </style:style>
    <style:style style:name="T37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7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79" style:parent-style-name="清單段落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80" style:parent-style-name="內文" style:list-style-name="LFO5" style:family="paragraph">
      <style:paragraph-properties fo:margin-left="0.5888in" fo:text-indent="-0.5888in">
        <style:tab-stops/>
      </style:paragraph-properties>
    </style:style>
    <style:style style:name="T38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8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9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9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9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393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394" style:parent-style-name="內文" style:family="paragraph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P395" style:parent-style-name="內文" style:family="paragraph">
      <style:text-properties style:font-name="Calibri" style:font-name-asian="SimSun" style:font-name-complex="Calibri" fo:color="#000000" fo:font-size="14pt" style:font-size-asian="14pt" style:font-size-complex="14pt" style:language-asian="zh" style:country-asian="TW"/>
    </style:style>
    <style:style style:name="T396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397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398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P399" style:parent-style-name="內文" style:list-style-name="LFO6" style:family="paragraph">
      <style:paragraph-properties fo:margin-left="0.5972in" fo:text-indent="-0.5972in">
        <style:tab-stops/>
      </style:paragraph-properties>
    </style:style>
    <style:style style:name="T40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01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02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403" style:parent-style-name="內文" style:list-style-name="LFO6" style:family="paragraph">
      <style:paragraph-properties fo:margin-left="0.5972in" fo:text-indent="-0.5972in">
        <style:tab-stops/>
      </style:paragraph-properties>
    </style:style>
    <style:style style:name="T40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0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0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0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08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09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10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411" style:parent-style-name="內文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12" style:parent-style-name="預設段落字型" style:family="text">
      <style:text-properties style:font-name="Calibri" style:font-name-asian="標楷體" style:font-name-complex="Calibri" fo:font-weight="bold" style:font-weight-asian="bold" style:font-weight-complex="bold" fo:color="#000000" fo:font-size="14pt" style:font-size-asian="14pt" style:font-size-complex="14pt" style:language-asian="zh" style:country-asian="TW"/>
    </style:style>
    <style:style style:name="T413" style:parent-style-name="預設段落字型" style:family="text">
      <style:text-properties style:font-name="Calibri" style:font-name-asian="標楷體" style:font-name-complex="Calibri" style:font-weight-complex="bold" fo:color="#000000" fo:font-size="14pt" style:font-size-asian="14pt" style:font-size-complex="14pt" style:language-asian="zh" style:country-asian="TW"/>
    </style:style>
    <style:style style:name="T414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15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16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T417" style:parent-style-name="預設段落字型" style:family="text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  <style:style style:name="P418" style:parent-style-name="內文" style:family="paragraph">
      <style:text-properties style:font-name="Calibri" style:font-name-asian="標楷體" style:font-name-complex="Calibri" fo:color="#000000" fo:font-size="14pt" style:font-size-asian="14pt" style:font-size-complex="14pt" style:language-asian="zh" style:country-asian="TW"/>
    </style:style>
  </office:automatic-styles>
  <office:body>
    <office:text text:use-soft-page-breaks="true">
      <text:p text:style-name="P1"><text:span text:style-name="T2">青藤學程獎學金</text:span><text:span text:style-name="T3">申請辦法</text:span><text:span text:style-name="T4">（</text:span><text:span text:style-name="T5">11</text:span><text:span text:style-name="T6">5</text:span><text:span text:style-name="T7">學年度）</text:span></text:p>
      <text:p text:style-name="P8"/>
      <text:list text:style-name="LFO11" text:continue-numbering="true">
        <text:list-item>
          <text:p text:style-name="P9"><text:span text:style-name="T10">想認識一群</text:span><text:span text:style-name="T11">可以</text:span><text:span text:style-name="T12">一起成長、互相激勵的夥伴嗎？</text:span></text:p>
        </text:list-item>
        <text:list-item>
          <text:p text:style-name="P13">總覺得自己還有更多潛力，想持續充實自己嗎？</text:p>
        </text:list-item>
        <text:list-item>
          <text:p text:style-name="P14">對世界充滿好奇，想培養更多元的視角與思考能力嗎？</text:p>
        </text:list-item>
      </text:list>
      <text:p text:style-name="P15"><text:span text:style-name="T16">如果你的答案都是</text:span><text:span text:style-name="T17"><text:s/></text:span><text:span text:style-name="T18">YES</text:span><text:span text:style-name="T19">！</text:span><text:span text:style-name="T20">那麼，你很適合申請「</text:span><text:span text:style-name="T21">青藤學程獎學金</text:span><text:span text:style-name="T22">」</text:span><text:span text:style-name="T23">。</text:span></text:p>
      <text:p text:style-name="P24"/>
      <text:p text:style-name="P25"><text:span text:style-name="T26">青藤，不只是一份獎學金，更是一個陪伴青年持續成長的平台。</text:span></text:p>
      <text:p text:style-name="P27">除了減輕生活開銷的負擔，你還能：</text:p>
      <text:list text:style-name="LFO10" text:continue-numbering="true">
        <text:list-item>
          <text:p text:style-name="P28">培養國際觀，認識世界議題，拓展視野。</text:p>
        </text:list-item>
        <text:list-item>
          <text:p text:style-name="P29">練習批判性思考，不只接收資訊，更學會分析與判斷。</text:p>
        </text:list-item>
        <text:list-item>
          <text:p text:style-name="P30">勇敢跨出舒適圈，探索更多可能，累積屬於自己的故事。</text:p>
        </text:list-item>
        <text:list-item>
          <text:p text:style-name="P31">認識一群願意努力、彼此激勵、一起成長的夥伴。</text:p>
        </text:list-item>
      </text:list>
      <text:p text:style-name="P32"/>
      <text:p text:style-name="P33"><text:span text:style-name="T34">如果你不想只是完成大學四年，而是希望畢業時，比現在擁有更寬廣的視野、更扎實的能力，以及更多值得分享的人生故事。歡迎加入青藤！讓我們一起成長，一起探索世界，一起成為更有視野、更有影響力的人！</text:span></text:p>
      <text:p text:style-name="P35"/>
      <text:list text:style-name="LFO1" text:continue-numbering="true">
        <text:list-item>
          <text:p text:style-name="P36"><text:span text:style-name="T37"><text:s/></text:span><text:span text:style-name="T38">為鼓勵弱勢優秀青年</text:span><text:span text:style-name="T39">激發</text:span><text:span text:style-name="T40">潛能，培養</text:span><text:span text:style-name="T41">多元視角，</text:span><text:span text:style-name="T42">鍛煉</text:span><text:span text:style-name="T43">思考與感知能力</text:span><text:span text:style-name="T44">，</text:span><text:span text:style-name="T45">青藤學程</text:span><text:span text:style-name="T46">將在一學年中，提供</text:span><text:span text:style-name="T47">大學階段</text:span><text:span text:style-name="T48">弱勢</text:span><text:span text:style-name="T49">青年</text:span><text:span text:style-name="T50">獎學金，協助</text:span><text:span text:style-name="T51">減輕經濟負擔</text:span><text:span text:style-name="T52">，順利</text:span><text:span text:style-name="T53">完成學業</text:span><text:span text:style-name="T54">；</text:span><text:span text:style-name="T55">引導學員拓寬國際視野</text:span><text:span text:style-name="T56">；通過一步一腳印</text:span><text:span text:style-name="T57">的</text:span><text:span text:style-name="T58">社區探索與</text:span><text:span text:style-name="T59">志工服務，增進學員回饋社會</text:span><text:span text:style-name="T60">的</text:span><text:span text:style-name="T61">意識，成為世界公民的一份子。</text:span></text:p>
        </text:list-item>
      </text:list>
      <text:p text:style-name="P62"/>
      <text:p text:style-name="P63"><text:span text:style-name="T64">貳、</text:span><text:span text:style-name="T65">獎助對象</text:span></text:p>
      <text:p text:style-name="內文"><text:span text:style-name="T66">就讀</text:span><text:span text:style-name="T67">台灣師範</text:span><text:span text:style-name="T68">大學</text:span><text:span text:style-name="T69">理學院、科技與工程學院</text:span><text:span text:style-name="T70">之</text:span><text:span text:style-name="T71">大學部</text:span><text:span text:style-name="T72">學生</text:span><text:span text:style-name="T73">。</text:span></text:p>
      <text:p text:style-name="P74"/>
      <text:p text:style-name="內文"><text:span text:style-name="T75">符合下列</text:span><text:span text:style-name="T76">情況之一者</text:span><text:span text:style-name="T77">，均</text:span><text:span text:style-name="T78">可提</text:span><text:span text:style-name="T79">出</text:span><text:span text:style-name="T80">申請：</text:span></text:p>
      <text:list text:style-name="LFO2" text:continue-numbering="true">
        <text:list-item>
          <text:p text:style-name="P81"><text:span text:style-name="T82">前一學年學業成績和操行成績均達</text:span><text:span text:style-name="T83">80</text:span><text:span text:style-name="T84">分以上（含</text:span><text:span text:style-name="T85">80</text:span><text:span text:style-name="T86">分），且在校期間未受記過處分者。</text:span></text:p>
        </text:list-item>
        <text:list-item>
          <text:p text:style-name="P87"><text:span text:style-name="T88">低收入或中低收入</text:span><text:span text:style-name="T89">清寒</text:span><text:span text:style-name="T90">家庭子女。</text:span></text:p>
        </text:list-item>
        <text:list-item>
          <text:p text:style-name="P91"><text:span text:style-name="T92">家庭發生重大變故之</text:span><text:span text:style-name="T93">特殊家庭境遇子女。</text:span><text:span text:style-name="T94">包括</text:span><text:span text:style-name="T95">負擔主要家計</text:span><text:span text:style-name="T96">成員</text:span><text:span text:style-name="T97">因失能</text:span><text:span text:style-name="T98">、</text:span><text:span text:style-name="T99">身心障礙或非自願性失業，或</text:span><text:span text:style-name="T100">因為</text:span><text:span text:style-name="T101">其他</text:span><text:span text:style-name="T102">不可抗力因素</text:span><text:span text:style-name="T103">，</text:span><text:span text:style-name="T104">導致家庭陷入經濟弱勢，造成就學問題之貧困家庭。</text:span></text:p>
        </text:list-item>
      </text:list>
      <text:p text:style-name="P105"><text:span text:style-name="T106">（四）</text:span><text:span text:style-name="T107">單親</text:span><text:span text:style-name="T108">或</text:span><text:span text:style-name="T109">因</text:span><text:span text:style-name="T110">其他特殊情況，</text:span><text:span text:style-name="T111">致</text:span><text:span text:style-name="T112">家庭經濟生活</text:span><text:span text:style-name="T113">陷入困境者。</text:span><text:span text:style-name="T114"><text:line-break/></text:span></text:p>
      <text:soft-page-break/>
      <text:p text:style-name="P115"><text:span text:style-name="T116">符合</text:span><text:span text:style-name="T117">上述</text:span><text:span text:style-name="T118">第</text:span><text:span text:style-name="T119">（</text:span><text:span text:style-name="T120">二</text:span><text:span text:style-name="T121">）</text:span><text:span text:style-name="T122">項</text:span><text:span text:style-name="T123">至</text:span><text:span text:style-name="T124">第</text:span><text:span text:style-name="T125">（</text:span><text:span text:style-name="T126">四</text:span><text:span text:style-name="T127">）</text:span><text:span text:style-name="T128">項</text:span><text:span text:style-name="T129">經濟弱勢情況</text:span><text:span text:style-name="T130">之</text:span><text:span text:style-name="T131">申請者，鼓勵申請。可根據自身情況提出政府單位證明、</text:span><text:span text:style-name="T132">家庭</text:span><text:span text:style-name="T133">收入證明、師長證明，或以文字自述方式描述目前家庭經濟困境，型式不拘，自由提供。</text:span></text:p>
      <text:p text:style-name="P134"/>
      <text:p text:style-name="P135"><text:span text:style-name="T136">前一學年的平均</text:span><text:span text:style-name="T137">成績未達</text:span><text:span text:style-name="T138">80</text:span><text:span text:style-name="T139">分者，若有不可歸咎於申請人之原因，申請人</text:span><text:span text:style-name="T140">可</text:span><text:span text:style-name="T141">提出</text:span><text:span text:style-name="T142">申請資料</text:span><text:span text:style-name="T143">，交由</text:span><text:span text:style-name="T144">評審委員專案考量。</text:span></text:p>
      <text:p text:style-name="P145"/>
      <text:p text:style-name="內文"><text:span text:style-name="T146">叄</text:span><text:span text:style-name="T147">、申請</text:span><text:span text:style-name="T148">日期</text:span><text:span text:style-name="T149">：</text:span><text:span text:style-name="T150">即日起至民國</text:span><text:span text:style-name="T151">11</text:span><text:span text:style-name="T152">5</text:span><text:span text:style-name="T153">年</text:span><text:span text:style-name="T154">8</text:span><text:span text:style-name="T155">月</text:span><text:span text:style-name="T156">30</text:span><text:span text:style-name="T157">日</text:span><text:span text:style-name="T158">截止收件</text:span><text:span text:style-name="T159">。</text:span><text:span text:style-name="T160">提前交件者，經評審通過，將優先安排面試。</text:span></text:p>
      <text:p text:style-name="P161"/>
      <text:p text:style-name="內文"><text:span text:style-name="T162">肆、獎助金額：</text:span></text:p>
      <text:p text:style-name="內文"><text:span text:style-name="T163">（一）</text:span><text:span text:style-name="T164">完成學程要求者，</text:span><text:span text:style-name="T165">每名學員提供</text:span><text:span text:style-name="T166">新台幣</text:span><text:span text:style-name="T167">伍萬元獎助學金</text:span><text:span text:style-name="T168">。</text:span></text:p>
      <text:p text:style-name="P169"><text:span text:style-name="T170">（二）</text:span><text:span text:style-name="T171">為鼓勵學員</text:span><text:span text:style-name="T172">增進國際視野，積極</text:span><text:span text:style-name="T173">參與國際志工服務，</text:span><text:span text:style-name="T174">凡</text:span><text:span text:style-name="T175">完成</text:span><text:span text:style-name="T176">學程要求</text:span><text:span text:style-name="T177">並通過</text:span><text:span text:style-name="T178">國際志工</text:span><text:span text:style-name="T179">甄選</text:span><text:span text:style-name="T180">獲</text:span><text:span text:style-name="T181">錄取</text:span><text:span text:style-name="T182">者，在</text:span><text:span text:style-name="T183">出國</text:span><text:span text:style-name="T184">條件</text:span><text:span text:style-name="T185">允許</text:span><text:span text:style-name="T186">情況下，</text:span><text:span text:style-name="T187">順利完成志工服務後，</text:span><text:span text:style-name="T188">將依服務地區</text:span><text:span text:style-name="T189">核銷相應之交通與</text:span><text:span text:style-name="T190">住宿</text:span><text:span text:style-name="T191">費用。</text:span></text:p>
      <text:p text:style-name="P192"/>
      <text:p text:style-name="內文"><text:span text:style-name="T193">伍、申請文件</text:span></text:p>
      <text:list text:style-name="LFO3" text:continue-numbering="true">
        <text:list-item>
          <text:p text:style-name="P194"><text:span text:style-name="T195">獎學金</text:span><text:span text:style-name="T196">申請表</text:span><text:span text:style-name="T197">Word</text:span><text:span text:style-name="T198">檔</text:span><text:span text:style-name="T199">一份</text:span><text:span text:style-name="T200">（請見附件）</text:span><text:span text:style-name="T201">。請勿提供</text:span><text:span text:style-name="T202">PDF</text:span><text:span text:style-name="T203">檔</text:span><text:span text:style-name="T204">。</text:span></text:p>
        </text:list-item>
        <text:list-item>
          <text:p text:style-name="P205"><text:span text:style-name="T206">在學證明</text:span><text:span text:style-name="T207">或</text:span><text:span text:style-name="T208">學</text:span><text:span text:style-name="T209">生證</text:span><text:span text:style-name="T210">掃描檔</text:span><text:span text:style-name="T211">。</text:span></text:p>
        </text:list-item>
        <text:list-item>
          <text:p text:style-name="P212"><text:span text:style-name="T213">前一學年</text:span><text:span text:style-name="T214">之</text:span><text:span text:style-name="T215">完整</text:span><text:span text:style-name="T216">成績單。</text:span></text:p>
        </text:list-item>
      </text:list>
      <text:p text:style-name="P217"><text:span text:style-name="T218">申請者若為大一新生，請提供高三階段成績單。</text:span></text:p>
      <text:list text:style-name="LFO3" text:continue-numbering="true">
        <text:list-item>
          <text:p text:style-name="P219"><text:span text:style-name="T220">身份證正反面掃描檔</text:span><text:span text:style-name="T221">。</text:span></text:p>
        </text:list-item>
        <text:list-item>
          <text:p text:style-name="P222"><text:span text:style-name="T223">具有</text:span><text:span text:style-name="T224">低收入戶、中低收入戶證明者，請</text:span><text:span text:style-name="T225">提供</text:span><text:span text:style-name="T226">相關資料。</text:span></text:p>
        </text:list-item>
        <text:list-item>
          <text:p text:style-name="P227"><text:span text:style-name="T228">語言</text:span><text:span text:style-name="T229">檢定、技能</text:span><text:span text:style-name="T230">檢定</text:span><text:span text:style-name="T231">，志工</text:span><text:span text:style-name="T232">服務</text:span><text:span text:style-name="T233">、社團服務</text:span><text:span text:style-name="T234">、參賽</text:span><text:span text:style-name="T235">證明</text:span><text:span text:style-name="T236">，專題報告</text:span><text:span text:style-name="T237">或海報</text:span><text:span text:style-name="T238">等資料，</text:span><text:span text:style-name="T239">均可</text:span><text:span text:style-name="T240">連同申請表一同</text:span><text:span text:style-name="T241">提交</text:span><text:span text:style-name="T242">，形式不拘</text:span><text:span text:style-name="T243">。</text:span></text:p>
        </text:list-item>
      </text:list>
      <text:p text:style-name="P244"/>
      <text:list text:style-name="LFO8" text:continue-numbering="true">
        <text:list-item>
          <text:p text:style-name="P245"><text:span text:style-name="T246">提交申請資料時，在電子郵件主旨部分，</text:span><text:span text:style-name="T247">請務必註明：申請人姓名</text:span><text:span text:style-name="T248">OOO</text:span><text:span text:style-name="T249">+</text:span><text:span text:style-name="T250">就讀學校</text:span><text:span text:style-name="T251">，</text:span><text:span text:style-name="T252">未符合要求者恕不受理。</text:span><text:span text:style-name="T253">主辦單位</text:span><text:span text:style-name="T254">將</text:span><text:span text:style-name="T255">於收</text:span><text:span text:style-name="T256">到申請資料</text:span><text:span text:style-name="T257">後</text:span><text:span text:style-name="T258">3</text:span><text:span text:style-name="T259">日內</text:span><text:span text:style-name="T260">回覆確認。</text:span></text:p>
        </text:list-item>
      </text:list>
      <text:p text:style-name="P261"/>
      <text:list text:style-name="LFO8" text:continue-numbering="true">
        <text:list-item>
          <text:p text:style-name="P262"><text:span text:style-name="T263">證明文件請以正本清晰掃描，隨</text:span><text:span text:style-name="T264">申請表</text:span><text:span text:style-name="T265">以</text:span><text:span text:style-name="T266">電郵</text:span><text:span text:style-name="T267">發送</text:span><text:span text:style-name="T268">。各項資料請以中文檔名標識</text:span><text:span text:style-name="T269">，</text:span><text:span text:style-name="T270">如：</text:span><text:span text:style-name="T271">姓名</text:span><text:span text:style-name="T272">OOO</text:span><text:span text:style-name="T273">申請表，</text:span><text:span text:style-name="T274">OOO</text:span><text:span text:style-name="T275">學生證，</text:span><text:span text:style-name="T276">OOO</text:span><text:span text:style-name="T277">成績單，</text:span><text:span text:style-name="T278">OOO</text:span><text:span text:style-name="T279">檢定證明。</text:span><text:span text:style-name="T280">未符合要求者恕不受理。</text:span></text:p>
        </text:list-item>
      </text:list>
      <text:p text:style-name="P281"/>
      <text:list text:style-name="LFO4" text:continue-numbering="true">
        <text:list-item>
          <text:p text:style-name="P282"><text:span text:style-name="T283">申請材料請於</text:span><text:span text:style-name="T284">11</text:span><text:span text:style-name="T285">5</text:span><text:span text:style-name="T286">年</text:span><text:span text:style-name="T287">8</text:span><text:span text:style-name="T288">月</text:span><text:span text:style-name="T289">3</text:span><text:span text:style-name="T290">0</text:span><text:span text:style-name="T291">日前以電子郵件寄</text:span><text:span text:style-name="T292">送至</text:span><text:span text:style-name="T293">：</text:span><text:span text:style-name="T294">voyage4tw@gmail.com</text:span><text:span text:style-name="T295">，逾期申請恕不受理。</text:span></text:p>
        </text:list-item>
      </text:list>
      <text:p text:style-name="P296"/>
      <text:soft-page-break/>
      <text:list text:style-name="LFO4" text:continue-numbering="true">
        <text:list-item>
          <text:p text:style-name="P297"><text:span text:style-name="T298">提交</text:span><text:span text:style-name="T299">申請</text:span><text:span text:style-name="T300">3</text:span><text:span text:style-name="T301">日</text:span><text:span text:style-name="T302">後</text:span><text:span text:style-name="T303">若</text:span><text:span text:style-name="T304">未收到</text:span><text:span text:style-name="T305">確認</text:span><text:span text:style-name="T306">收件通知</text:span><text:span text:style-name="T307">，請主動以</text:span><text:span text:style-name="T308">電子</text:span><text:span text:style-name="T309">郵件聯繫，並再次發送</text:span><text:span text:style-name="T310">申請</text:span><text:span text:style-name="T311">郵件</text:span><text:span text:style-name="T312">及附件</text:span><text:span text:style-name="T313">，</text:span><text:span text:style-name="T314">以免</text:span><text:span text:style-name="T315">因</text:span><text:span text:style-name="T316">傳輸有誤造成遺漏</text:span><text:span text:style-name="T317">。</text:span></text:p>
        </text:list-item>
      </text:list>
      <text:p text:style-name="P318"/>
      <text:list text:style-name="LFO4" text:continue-numbering="true">
        <text:list-item>
          <text:p text:style-name="P319"><text:span text:style-name="T320">主辦單位將另行通知申請人審核與錄取信息</text:span><text:span text:style-name="T321">，請勿電話諮詢。</text:span></text:p>
        </text:list-item>
      </text:list>
      <text:p text:style-name="P322"/>
      <text:list text:style-name="LFO4" text:continue-numbering="true">
        <text:list-item>
          <text:p text:style-name="P323"><text:span text:style-name="T324">學程預計於</text:span><text:span text:style-name="T325">9</text:span><text:span text:style-name="T326">月中旬個別通知最終錄取結果，並於</text:span><text:span text:style-name="T327">10</text:span><text:span text:style-name="T328">月上旬舉辦說明會。</text:span></text:p>
        </text:list-item>
      </text:list>
      <text:p text:style-name="P329"/>
      <text:p text:style-name="P330"/>
      <text:p text:style-name="內文"><text:span text:style-name="T331">陸、</text:span><text:span text:style-name="T332">獎學金專案</text:span><text:span text:style-name="T333">說明</text:span></text:p>
      <text:list text:style-name="LFO5" text:continue-numbering="true">
        <text:list-item>
          <text:p text:style-name="P334"><text:span text:style-name="T335">本</text:span><text:span text:style-name="T336">學程特別重視</text:span><text:span text:style-name="T337">拓展</text:span><text:span text:style-name="T338">年輕人的</text:span><text:span text:style-name="T339">世界觀與服務</text:span><text:span text:style-name="T340">他人的</text:span><text:span text:style-name="T341">意識，</text:span><text:span text:style-name="T342">鼓勵</text:span><text:span text:style-name="T343">學員</text:span><text:span text:style-name="T344">對</text:span><text:span text:style-name="T345">（</text:span><text:span text:style-name="T346">1</text:span><text:span text:style-name="T347">）</text:span><text:span text:style-name="T348">環境保護與氣候變遷</text:span><text:span text:style-name="T349">（</text:span><text:span text:style-name="T350">2</text:span><text:span text:style-name="T351">）</text:span><text:span text:style-name="T352">科技趨勢</text:span><text:span text:style-name="T353">與經濟發展</text:span><text:span text:style-name="T354">（</text:span><text:span text:style-name="T355">3</text:span><text:span text:style-name="T356">）</text:span><text:span text:style-name="T357">文化</text:span><text:span text:style-name="T358">保存</text:span><text:span text:style-name="T359">/</text:span><text:span text:style-name="T360">教育</text:span><text:span text:style-name="T361">普及</text:span><text:span text:style-name="T362">/</text:span><text:span text:style-name="T363">社區發展等領域保持關注與了解。</text:span><text:span text:style-name="T364">學員將</text:span><text:span text:style-name="T365">在</text:span><text:span text:style-name="T366">一</text:span><text:span text:style-name="T367">學年內</text:span><text:span text:style-name="T368">選擇主題</text:span><text:span text:style-name="T369">完成一份世界觀專題報告</text:span><text:span text:style-name="T370">，與同梯次學員共同參與社區探索線下活動</text:span><text:span text:style-name="T371">，並投入至少</text:span><text:span text:style-name="T372">80</text:span><text:span text:style-name="T373">小時的於志工服務</text:span><text:span text:style-name="T374">。</text:span></text:p>
        </text:list-item>
      </text:list>
      <text:p text:style-name="P375"/>
      <text:list text:style-name="LFO5" text:continue-numbering="true">
        <text:list-item>
          <text:p text:style-name="P376"><text:span text:style-name="T377">有興趣參與國際志工服務之學員，在順利完成學程要求後，可進一步參加國際志工甄選，獲得</text:span><text:span text:style-name="T378">探索世界的機會，培養國際視野與社會責任感。</text:span></text:p>
        </text:list-item>
      </text:list>
      <text:p text:style-name="P379"/>
      <text:list text:style-name="LFO5" text:continue-numbering="true">
        <text:list-item>
          <text:p text:style-name="P380"><text:span text:style-name="T381">學程</text:span><text:span text:style-name="T382">歷時一年，學員須</text:span><text:span text:style-name="T383">參加說明會與成果發表會，並</text:span><text:span text:style-name="T384">按時完成專題報告，投入志工服務活動。</text:span><text:span text:style-name="T385">待</text:span><text:span text:style-name="T386">申請人</text:span><text:span text:style-name="T387">進入</text:span><text:span text:style-name="T388">面試階段</text:span><text:span text:style-name="T389">，主辦方</text:span><text:span text:style-name="T390">將</text:span><text:span text:style-name="T391">提供</text:span><text:span text:style-name="T392">詳細</text:span><text:span text:style-name="T393">說明。</text:span></text:p>
        </text:list-item>
      </text:list>
      <text:p text:style-name="P394"/>
      <text:p text:style-name="P395"/>
      <text:p text:style-name="內文"><text:span text:style-name="T396">柒</text:span><text:span text:style-name="T397">、有下列情形者，經證實將終止</text:span><text:span text:style-name="T398">獎學金資助</text:span></text:p>
      <text:list text:style-name="LFO6" text:continue-numbering="true">
        <text:list-item>
          <text:p text:style-name="P399"><text:span text:style-name="T400">經發現提供</text:span><text:span text:style-name="T401">申請</text:span><text:span text:style-name="T402">資料不實，或有嚴重操行品格問題，其他情況經認定應予終止者。</text:span></text:p>
        </text:list-item>
        <text:list-item>
          <text:p text:style-name="P403"><text:span text:style-name="T404">受</text:span><text:span text:style-name="T405">資助</text:span><text:span text:style-name="T406">學生應配合學程要求</text:span><text:span text:style-name="T407">，按時完成各項階段性任務。</text:span><text:span text:style-name="T408">未完成專題報告，志工服務時數不足，無故缺席</text:span><text:span text:style-name="T409">說明會、</text:span><text:span text:style-name="T410">成果發表會，未配合規定參與活動者，將終止獎學金資助。</text:span></text:p>
        </text:list-item>
      </text:list>
      <text:p text:style-name="P411"/>
      <text:p text:style-name="內文"><text:span text:style-name="T412">捌、</text:span><text:span text:style-name="T413">申請人</text:span><text:span text:style-name="T414">所</text:span><text:span text:style-name="T415">提交</text:span><text:span text:style-name="T416">之各項文件若有不實、欺瞞、偽造文書等情事，本獎學金</text:span><text:span text:style-name="T417">得撤銷申請人之參加資格。如本計畫已核撥款項者，得請求返還全部已核撥款項，申請人應負相關民刑事責任。</text:span></text:p>
      <text:p text:style-name="P4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language-asian="zh" style:country-asian="CN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isselectedend" style:display-name="isselectedend" style:family="paragraph" style:parent-style-name="內文">
      <style:paragraph-properties fo:margin-top="0.0694in" fo:margin-bottom="0.0694in"/>
      <style:text-properties style:font-name="新細明體" style:font-name-asian="新細明體" style:font-name-complex="新細明體" fo:font-size="12pt" style:font-size-asian="12pt" style:font-size-complex="12pt" style:language-asian="zh" style:country-asian="TW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style:font-weight-complex="bold" fo:language="en" fo:country="US"/>
    </style:style>
    <style:style style:name="WW_CharLFO2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贰, 叁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十, 一○○(简)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○○(简)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Wingdings"/>
      </text:list-level-style-bullet>
    </text:list-style>
    <text:list-style style:name="LFO5">
      <text:list-level-style-number text:level="1" style:num-prefix="（" style:num-suffix="）" style:num-format="一, 十, 一○○(简)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6">
      <text:list-level-style-number text:level="1" style:num-prefix="（" style:num-suffix="）" style:num-format="一, 十, 一○○(简), ...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family="graphic" style:name="a0" style:parent-style-name="Graphics">
      <style:graphic-properties fo:wrap-option="no-wrap" fo:border="0.00694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-content" style:vertical-rel="paragraph" style:horizontal-pos="center" style:vertical-pos="from-top" draw:auto-grow-width="true" draw:auto-grow-height="true"/>
      <style:paragraph-properties style:font-independent-line-spacing="tru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Text Box 1" text:anchor-type="paragraph" svg:x="0in" svg:y="0in" svg:width="0.06389in" svg:height="0.15278in" style:rel-width="scale" style:rel-height="scale"><draw:text-box><text:p text:style-name="頁尾"><text:page-number text:fixed="false">1</text:page-number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PS_1632543335</meta:initial-creator>
    <dc:creator>tortoise</dc:creator>
    <meta:creation-date>2026-08-12T02:15:00Z</meta:creation-date>
    <dc:date>2026-08-12T02:15:00Z</dc:date>
    <meta:print-date>2026-08-03T04:09:00Z</meta:print-date>
    <meta:template xlink:href="Normal" xlink:type="simple"/>
    <meta:editing-cycles>2</meta:editing-cycles>
    <meta:editing-duration>PT0S</meta:editing-duration>
    <meta:user-defined meta:name="KSOProductBuildVer">1033-11.2.0.11537</meta:user-defined>
    <meta:user-defined meta:name="ICV">985EC2A739A543EFBABDFC56EB967229</meta:user-defined>
    <meta:document-statistic meta:page-count="3" meta:paragraph-count="4" meta:word-count="303" meta:character-count="2030" meta:row-count="14" meta:non-whitespace-character-count="1731"/>
  </office:meta>
</office:document-meta>
</file>