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5in"/>
    </style:style>
    <style:style style:name="T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-asian="SimSun" style:font-name-complex="Calibri" fo:font-weight="bold" style:font-weight-asian="bold" style:font-weight-complex="bold" fo:color="#000000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2pt" style:font-size-asian="12pt" style:font-size-complex="12pt" style:language-asian="zh" style:country-asian="TW"/>
    </style:style>
    <style:style style:name="T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2pt" style:font-size-asian="12pt" style:font-size-complex="12pt" style:language-asian="zh" style:country-asian="TW"/>
    </style:style>
    <style:style style:name="T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2pt" style:font-size-asian="12pt" style:font-size-complex="12pt" style:language-asian="zh" style:country-asian="TW"/>
    </style:style>
    <style:style style:name="P9" style:parent-style-name="內文" style:family="paragraph">
      <style:paragraph-properties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Column11" style:family="table-column">
      <style:table-column-properties style:column-width="1.9812in"/>
    </style:style>
    <style:style style:name="TableColumn12" style:family="table-column">
      <style:table-column-properties style:column-width="0.4513in"/>
    </style:style>
    <style:style style:name="TableColumn13" style:family="table-column">
      <style:table-column-properties style:column-width="1.0243in"/>
    </style:style>
    <style:style style:name="TableColumn14" style:family="table-column">
      <style:table-column-properties style:column-width="0.2256in"/>
    </style:style>
    <style:style style:name="TableColumn15" style:family="table-column">
      <style:table-column-properties style:column-width="0.4861in"/>
    </style:style>
    <style:style style:name="TableColumn16" style:family="table-column">
      <style:table-column-properties style:column-width="0.7298in"/>
    </style:style>
    <style:style style:name="TableColumn17" style:family="table-column">
      <style:table-column-properties style:column-width="2.5763in"/>
    </style:style>
    <style:style style:name="Table10" style:family="table">
      <style:table-properties style:width="7.475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widows="0" fo:orphans="0" fo:text-align="justify" fo:line-height="0.25in"/>
    </style:style>
    <style:style style:name="T2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P2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0" fo:orphans="0" fo:text-align="justify" fo:line-height="0.25in"/>
    </style:style>
    <style:style style:name="T2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P26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widows="0" fo:orphans="0" fo:text-align="justify" fo:line-height="0.25in"/>
    </style:style>
    <style:style style:name="T2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P30" style:parent-style-name="內文" style:family="paragraph">
      <style:paragraph-properties fo:widows="0" fo:orphans="0" fo:text-align="justify" fo:line-height="0.25in"/>
    </style:style>
    <style:style style:name="T31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32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33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34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35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36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37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ableRow38" style:family="table-row">
      <style:table-row-properties style:min-row-height="0.587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widows="0" fo:orphans="0" fo:text-align="justify" fo:line-height="0.25in"/>
    </style:style>
    <style:style style:name="T4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P4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widows="0" fo:orphans="0" fo:text-align="justify" fo:line-height="0.25in"/>
    </style:style>
    <style:style style:name="T4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8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49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50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P51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widows="0" fo:orphans="0" fo:text-align="justify" fo:line-height="0.2222in"/>
    </style:style>
    <style:style style:name="T5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60" style:parent-style-name="內文" style:family="paragraph">
      <style:paragraph-properties fo:widows="0" fo:orphans="0" fo:text-align="justify" fo:line-height="0.2222in"/>
    </style:style>
    <style:style style:name="T6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62" style:parent-style-name="內文" style:family="paragraph">
      <style:paragraph-properties fo:widows="0" fo:orphans="0" fo:text-align="justify" fo:line-height="0.25in"/>
    </style:style>
    <style:style style:name="T6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ableRow64" style:family="table-row">
      <style:table-row-properties style:min-row-height="0.2826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widows="0" fo:orphans="0" fo:line-height="0.25in"/>
    </style:style>
    <style:style style:name="T6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6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6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70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71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72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73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74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75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P76" style:parent-style-name="內文" style:family="paragraph">
      <style:paragraph-properties fo:widows="0" fo:orphans="0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widows="0" fo:orphans="0" fo:text-align="justify" fo:line-height="0.25in"/>
    </style:style>
    <style:style style:name="T8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P81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widows="0" fo:orphans="0" fo:text-align="justify" fo:line-height="0.25in"/>
    </style:style>
    <style:style style:name="T8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T8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P86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widows="0" fo:orphans="0" fo:text-align="justify" fo:line-height="0.25in"/>
    </style:style>
    <style:style style:name="T8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T9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T9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T9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P93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widows="0" fo:orphans="0" fo:text-align="justify" fo:line-height="0.25in"/>
    </style:style>
    <style:style style:name="T9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9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9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0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01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102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103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104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P105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widows="0" fo:orphans="0" fo:line-height="0.2222in"/>
    </style:style>
    <style:style style:name="T10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0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10" style:parent-style-name="預設段落字型" style:family="text">
      <style:text-properties style:font-name-asian="標楷體" style:font-name-complex="Calibri" style:font-weight-complex="bold" fo:color="#000000" fo:font-size="13pt" style:font-size-asian="13pt" style:font-size-complex="13pt" style:language-asian="zh" style:country-asian="TW"/>
    </style:style>
    <style:style style:name="T111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113" style:parent-style-name="預設段落字型" style:family="text">
      <style:text-properties style:font-name-asian="標楷體" style:font-name-complex="Calibri" style:font-weight-complex="bold" fo:color="#000000" fo:font-size="12pt" style:font-size-asian="12pt" style:font-size-complex="12pt" style:language-asian="zh" style:country-asian="TW"/>
    </style:style>
    <style:style style:name="T114" style:parent-style-name="預設段落字型" style:family="text">
      <style:text-properties style:font-name-asian="標楷體" style:font-name-complex="Calibri" style:font-weight-complex="bold" fo:color="#000000" fo:font-size="12pt" style:font-size-asian="12pt" style:font-size-complex="12pt" style:language-asian="zh" style:country-asian="TW"/>
    </style:style>
    <style:style style:name="T115" style:parent-style-name="預設段落字型" style:family="text">
      <style:text-properties style:font-name-asian="標楷體" style:font-name-complex="Calibri" fo:color="#000000" fo:font-size="12pt" style:font-size-asian="12pt" style:font-size-complex="12pt" style:language-asian="zh" style:country-asian="TW"/>
    </style:style>
    <style:style style:name="T116" style:parent-style-name="預設段落字型" style:family="text">
      <style:text-properties style:font-name-asian="標楷體" style:font-name-complex="Calibri" style:font-weight-complex="bold" fo:color="#000000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-asian="標楷體" style:font-name-complex="Calibri" style:font-weight-complex="bold" fo:color="#000000" fo:font-size="12pt" style:font-size-asian="12pt" style:font-size-complex="12pt" style:language-asian="zh" style:country-asian="TW"/>
    </style:style>
    <style:style style:name="T118" style:parent-style-name="預設段落字型" style:family="text">
      <style:text-properties style:font-name-asian="標楷體" style:font-name-complex="Calibri" style:font-weight-complex="bold" fo:color="#000000" fo:font-size="12pt" style:font-size-asian="12pt" style:font-size-complex="12pt" style:language-asian="zh" style:country-asian="TW"/>
    </style:style>
    <style:style style:name="P119" style:parent-style-name="內文" style:family="paragraph">
      <style:paragraph-properties fo:widows="0" fo:orphans="0" fo:line-height="0.2222in"/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widows="0" fo:orphans="0" fo:text-align="justify" fo:line-height="0.25in"/>
    </style:style>
    <style:style style:name="T12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widows="0" fo:orphans="0" fo:text-align="justify" fo:line-height="0.25in"/>
    </style:style>
    <style:style style:name="T12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T128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129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widows="0" fo:orphans="0" fo:text-align="justify" fo:line-height="0.25in"/>
    </style:style>
    <style:style style:name="T132" style:parent-style-name="預設段落字型" style:family="text">
      <style:text-properties style:font-name-asian="標楷體" style:font-name-complex="Calibri" fo:color="#000000" fo:font-size="13pt" style:font-size-asian="13pt" style:font-size-complex="13p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</style:style>
    <style:style style:name="T13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3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3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39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14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141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14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4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4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4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4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4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4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4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5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5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5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5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5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5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5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5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5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5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6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6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6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6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6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6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6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6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6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169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</style:style>
    <style:style style:name="T17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7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7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7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7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7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7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7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7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7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8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8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8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8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8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8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8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8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8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8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19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9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9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19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194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</style:style>
    <style:style style:name="T19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196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197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198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19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0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0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0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0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0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0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0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0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0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0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1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1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1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1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1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1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1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1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1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19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</style:style>
    <style:style style:name="T22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2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2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2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2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2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2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2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2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2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3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3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3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widows="0" fo:orphans="0" fo:text-align="justify" fo:line-height="0.25in"/>
    </style:style>
    <style:style style:name="T236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37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38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39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4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41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4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4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4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4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4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4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4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4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5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5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5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53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54" style:parent-style-name="內文" style:family="paragraph">
      <style:paragraph-properties fo:widows="0" fo:orphans="0" fo:text-align="justify" fo:line-height="0.25in"/>
    </style:style>
    <style:style style:name="T25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56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57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58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59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6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61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62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63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64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6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6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6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6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6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7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71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7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73" style:parent-style-name="內文" style:family="paragraph">
      <style:paragraph-properties fo:widows="0" fo:orphans="0" fo:text-align="justify" fo:line-height="0.25in"/>
    </style:style>
    <style:style style:name="T274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7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276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77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78" style:parent-style-name="內文" style:family="paragraph">
      <style:paragraph-properties fo:widows="0" fo:orphans="0" fo:text-align="justify" fo:line-height="0.25in"/>
    </style:style>
    <style:style style:name="T279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8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8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8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8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8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8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8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8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288" style:parent-style-name="預設段落字型" style:family="text">
      <style:text-properties style:font-name="標楷體" style:font-name-asian="標楷體" style:font-name-complex="Calibri" fo:color="#000000" fo:font-size="13pt" style:font-size-asian="13pt" style:font-size-complex="13pt" style:language-asian="zh" style:country-asian="TW"/>
    </style:style>
    <style:style style:name="T28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9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9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9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9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9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29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96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297" style:parent-style-name="內文" style:family="paragraph">
      <style:paragraph-properties fo:widows="0" fo:orphans="0" fo:text-align="justify" fo:line-height="0.25in"/>
    </style:style>
    <style:style style:name="T298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299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30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30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0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0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0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05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30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0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0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0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1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11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31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313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314" style:parent-style-name="內文" style:family="paragraph">
      <style:paragraph-properties fo:widows="0" fo:orphans="0" fo:text-align="justify" fo:line-height="0.25in"/>
    </style:style>
    <style:style style:name="T31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316" style:parent-style-name="內文" style:family="paragraph">
      <style:paragraph-properties fo:widows="0" fo:orphans="0" fo:text-align="justify" fo:line-height="0.25in" fo:margin-left="-0.0069in" fo:text-indent="0.009in">
        <style:tab-stops/>
      </style:paragraph-properties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P317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318" style:family="table-row">
      <style:table-row-properties style:min-row-height="0.6937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widows="0" fo:orphans="0" fo:text-align="justify" fo:line-height="0.25in"/>
    </style:style>
    <style:style style:name="T32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2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2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2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2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2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2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2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2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3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3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33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widows="0" fo:orphans="0" fo:text-align="justify" fo:line-height="0.25in"/>
    </style:style>
    <style:style style:name="T33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3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3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3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3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4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4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4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4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4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4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4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4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348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widows="0" fo:orphans="0" fo:text-align="justify" fo:line-height="0.25in"/>
    </style:style>
    <style:style style:name="T35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5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5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5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356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color="#000000" fo:font-size="13pt" style:font-size-asian="13pt" style:font-size-complex="13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widows="0" fo:orphans="0" fo:text-align="justify" fo:line-height="0.25in"/>
    </style:style>
    <style:style style:name="T35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6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/>
    </style:style>
    <style:style style:name="T36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36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363" style:family="table-row">
      <style:table-row-properties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widows="0" fo:orphans="0" fo:text-align="justify" fo:line-height="0.25in"/>
    </style:style>
    <style:style style:name="T36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6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6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69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37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71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37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7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7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7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7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377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378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379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380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381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color="#000000" fo:font-size="13pt" style:font-size-asian="13pt" style:font-size-complex="13pt" style:language-asian="zh" style:country-asian="TW"/>
    </style:style>
    <style:style style:name="TableRow382" style:family="table-row">
      <style:table-row-properties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widows="0" fo:orphans="0" fo:text-align="justify" fo:line-height="0.25in"/>
    </style:style>
    <style:style style:name="T38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8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38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8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89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39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91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39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9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394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395" style:parent-style-name="預設段落字型" style:family="text">
      <style:text-properties style:font-name="標楷體" style:font-name-asian="標楷體" style:font-name-complex="Calibri" fo:color="#000000" fo:font-size="13pt" style:font-size-asian="13pt" style:font-size-complex="13pt" style:language-asian="zh" style:country-asian="TW"/>
    </style:style>
    <style:style style:name="T396" style:parent-style-name="預設段落字型" style:family="text">
      <style:text-properties style:font-name="標楷體" style:font-name-asian="SimSun" style:font-name-complex="Calibri" fo:color="#000000" fo:font-size="13pt" style:font-size-asian="13pt" style:font-size-complex="13pt" style:language-asian="zh" style:country-asian="TW"/>
    </style:style>
    <style:style style:name="T397" style:parent-style-name="預設段落字型" style:family="text">
      <style:text-properties style:font-name="標楷體" style:font-name-asian="標楷體" style:font-name-complex="Calibri" fo:color="#000000" fo:font-size="13pt" style:font-size-asian="13pt" style:font-size-complex="13pt" style:language-asian="zh" style:country-asian="TW"/>
    </style:style>
    <style:style style:name="T398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39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40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40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0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03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04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05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406" style:family="table-row">
      <style:table-row-properties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widows="0" fo:orphans="0" fo:text-align="justify" fo:line-height="0.25in">
        <style:tab-stops>
          <style:tab-stop style:type="left" style:position="0.2916in"/>
        </style:tab-stops>
      </style:paragraph-properties>
    </style:style>
    <style:style style:name="T409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410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411" style:parent-style-name="預設段落字型" style:family="text"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T412" style:parent-style-name="預設段落字型" style:family="text"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T413" style:parent-style-name="預設段落字型" style:family="text"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T414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415" style:parent-style-name="預設段落字型" style:family="text"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T416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417" style:parent-style-name="預設段落字型" style:family="text"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T418" style:parent-style-name="預設段落字型" style:family="text">
      <style:text-properties style:font-name="標楷體"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T419" style:parent-style-name="預設段落字型" style:family="text"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T420" style:parent-style-name="預設段落字型" style:family="text"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P421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P422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P423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P424" style:parent-style-name="內文" style:family="paragraph">
      <style:paragraph-properties fo:widows="0" fo:orphans="0" fo:text-align="justify" fo:line-height="0.25in">
        <style:tab-stops>
          <style:tab-stop style:type="left" style:position="0.2916in"/>
        </style:tab-stops>
      </style:paragraph-properties>
    </style:style>
    <style:style style:name="T425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426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427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428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429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P430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31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32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33" style:parent-style-name="內文" style:family="paragraph">
      <style:paragraph-properties fo:widows="0" fo:orphans="0" fo:text-align="justify" fo:line-height="0.25in">
        <style:tab-stops>
          <style:tab-stop style:type="left" style:position="0.2916in"/>
        </style:tab-stops>
      </style:paragraph-properties>
    </style:style>
    <style:style style:name="T43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3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3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437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38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39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40" style:parent-style-name="內文" style:family="paragraph">
      <style:paragraph-properties fo:widows="0" fo:orphans="0" fo:text-align="justify" fo:line-height="0.25in" fo:margin-left="0.2916in">
        <style:tab-stops>
          <style:tab-stop style:type="left" style:position="0in"/>
        </style:tab-stops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441" style:family="table-row">
      <style:table-row-properties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widows="0" fo:orphans="0" fo:text-align="justify" fo:line-height="0.25in"/>
    </style:style>
    <style:style style:name="T444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4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46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447" style:parent-style-name="清單段落" style:family="paragraph">
      <style:paragraph-properties fo:widows="0" fo:orphans="0" fo:text-align="justify" fo:line-height="0.25in" fo:margin-left="0.2958in">
        <style:tab-stops/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48" style:parent-style-name="清單段落" style:family="paragraph">
      <style:paragraph-properties fo:widows="0" fo:orphans="0" fo:text-align="justify" fo:line-height="0.25in" fo:margin-left="0.2958in">
        <style:tab-stops/>
      </style:paragraph-properties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49" style:parent-style-name="內文" style:family="paragraph">
      <style:paragraph-properties fo:widows="0" fo:orphans="0" fo:text-align="justify" fo:line-height="0.25in"/>
    </style:style>
    <style:style style:name="T45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51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52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53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454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55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456" style:family="table-row">
      <style:table-row-properties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widows="0" fo:orphans="0" fo:text-align="justify" fo:line-height="0.25in"/>
    </style:style>
    <style:style style:name="T45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6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6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46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463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color="#000000" fo:font-size="13pt" style:font-size-asian="13pt" style:font-size-complex="13pt" style:language-asian="zh" style:country-asian="TW"/>
    </style:style>
    <style:style style:name="P464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color="#000000" fo:font-size="13pt" style:font-size-asian="13pt" style:font-size-complex="13pt" style:language-asian="zh" style:country-asian="TW"/>
    </style:style>
    <style:style style:name="P465" style:parent-style-name="內文" style:family="paragraph">
      <style:paragraph-properties fo:widows="0" fo:orphans="0" fo:text-align="justify" fo:line-height="0.25in"/>
      <style:text-properties style:font-name-asian="SimSun" style:font-name-complex="Calibri" style:font-weight-complex="bold" fo:color="#000000" fo:font-size="13pt" style:font-size-asian="13pt" style:font-size-complex="13pt" style:language-asian="zh" style:country-asian="TW"/>
    </style:style>
    <style:style style:name="P466" style:parent-style-name="內文" style:family="paragraph">
      <style:paragraph-properties fo:widows="0" fo:orphans="0" fo:text-align="justify" fo:line-height="0.25in"/>
      <style:text-properties style:font-name-asian="SimSun" style:font-name-complex="Calibri" style:font-weight-complex="bold" fo:color="#000000" fo:font-size="13pt" style:font-size-asian="13pt" style:font-size-complex="13pt" style:language-asian="zh" style:country-asian="TW"/>
    </style:style>
    <style:style style:name="TableRow467" style:family="table-row">
      <style:table-row-properties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widows="0" fo:orphans="0" fo:text-align="justify" fo:line-height="0.25in"/>
    </style:style>
    <style:style style:name="T47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1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2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3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4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6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7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8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79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80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81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482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483" style:parent-style-name="內文" style:family="paragraph">
      <style:paragraph-properties fo:widows="0" fo:orphans="0" fo:text-align="justify" fo:line-height="0.25in"/>
    </style:style>
    <style:style style:name="T48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8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8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8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48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48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9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9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9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49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49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9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9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49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49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49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0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0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0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0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0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0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0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0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0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0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1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1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12" style:parent-style-name="內文" style:family="paragraph">
      <style:paragraph-properties fo:widows="0" fo:orphans="0" fo:text-align="justify" fo:line-height="0.25in"/>
    </style:style>
    <style:style style:name="T51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1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1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1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17" style:parent-style-name="預設段落字型" style:family="text">
      <style:text-properties style:font-name="標楷體" style:font-name-asian="標楷體" style:font-name-complex="Calibri" fo:color="#000000" fo:font-size="13pt" style:font-size-asian="13pt" style:font-size-complex="13pt" style:language-asian="zh" style:country-asian="TW"/>
    </style:style>
    <style:style style:name="T518" style:parent-style-name="預設段落字型" style:family="text">
      <style:text-properties style:font-name="標楷體" style:font-name-asian="標楷體" style:font-name-complex="Calibri" fo:color="#000000" fo:font-size="13pt" style:font-size-asian="13pt" style:font-size-complex="13pt" style:language-asian="zh" style:country-asian="TW"/>
    </style:style>
    <style:style style:name="T51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2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2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2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2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2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2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2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2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2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2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3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3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3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3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3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3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36" style:parent-style-name="內文" style:family="paragraph">
      <style:paragraph-properties fo:widows="0" fo:orphans="0" fo:text-align="justify" fo:line-height="0.25in"/>
    </style:style>
    <style:style style:name="T53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3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3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4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4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4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4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4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4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4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4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4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54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5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5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52" style:parent-style-name="預設段落字型" style:family="text">
      <style:text-properties style:font-name="標楷體" style:font-name-asian="標楷體" style:font-name-complex="Calibri" style:font-weight-complex="bold" fo:color="#000000" fo:font-size="13pt" style:font-size-asian="13pt" style:font-size-complex="13pt" style:language-asian="zh" style:country-asian="TW"/>
    </style:style>
    <style:style style:name="T553" style:parent-style-name="預設段落字型" style:family="text">
      <style:text-properties style:font-name="標楷體" style:font-name-asian="標楷體" style:font-name-complex="Calibri" style:font-weight-complex="bold" fo:color="#000000" fo:font-size="13pt" style:font-size-asian="13pt" style:font-size-complex="13pt" style:language-asian="zh" style:country-asian="TW"/>
    </style:style>
    <style:style style:name="T554" style:parent-style-name="預設段落字型" style:family="text">
      <style:text-properties style:font-name="標楷體" style:font-name-asian="標楷體" style:font-name-complex="Calibri" style:font-weight-complex="bold" fo:color="#000000" fo:font-size="13pt" style:font-size-asian="13pt" style:font-size-complex="13pt" style:language-asian="zh" style:country-asian="TW"/>
    </style:style>
    <style:style style:name="P555" style:parent-style-name="內文" style:family="paragraph">
      <style:paragraph-properties fo:widows="0" fo:orphans="0" fo:text-align="justify" fo:line-height="0.25in"/>
    </style:style>
    <style:style style:name="T55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5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5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55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60" style:parent-style-name="內文" style:family="paragraph">
      <style:paragraph-properties fo:widows="0" fo:orphans="0" fo:text-align="justify" fo:line-height="0.25in"/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561" style:parent-style-name="內文" style:family="paragraph">
      <style:paragraph-properties fo:widows="0" fo:orphans="0" fo:text-align="justify" fo:line-height="0.25in"/>
    </style:style>
    <style:style style:name="T562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563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564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56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566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67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68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69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570" style:family="table-row">
      <style:table-row-properties style:min-row-height="0.1395in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widows="0" fo:orphans="0" fo:text-align="justify" fo:line-height="0.25in"/>
    </style:style>
    <style:style style:name="T57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574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75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76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77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78" style:parent-style-name="內文" style:family="paragraph">
      <style:paragraph-properties fo:widows="0" fo:orphans="0" fo:text-align="justify" fo:line-height="0.25in"/>
    </style:style>
    <style:style style:name="T579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80" style:parent-style-name="預設段落字型" style:family="text">
      <style:text-properties style:font-name="標楷體"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8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82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83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T584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8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86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87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88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589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90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91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9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593" style:parent-style-name="內文" style:family="paragraph">
      <style:paragraph-properties fo:widows="0" fo:orphans="0" fo:text-align="justify" fo:line-height="0.25in"/>
    </style:style>
    <style:style style:name="T594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9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96" style:parent-style-name="預設段落字型" style:family="text">
      <style:text-properties style:font-name="標楷體"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97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98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599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00" style:parent-style-name="預設段落字型" style:family="text">
      <style:text-properties style:font-name="標楷體"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0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02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0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04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0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606" style:parent-style-name="內文" style:family="paragraph">
      <style:paragraph-properties fo:widows="0" fo:orphans="0" fo:text-align="justify" fo:line-height="0.25in"/>
      <style:text-properties style:font-name="標楷體"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607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608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P609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610" style:family="table-row">
      <style:table-row-properties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widows="0" fo:orphans="0" fo:text-align="justify" fo:line-height="0.25in"/>
    </style:style>
    <style:style style:name="T613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14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1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16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17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18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19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620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621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622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623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624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 style:language-asian="zh" style:country-asian="TW"/>
    </style:style>
    <style:style style:name="T62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26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27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628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629" style:parent-style-name="內文" style:family="paragraph">
      <style:paragraph-properties fo:widows="0" fo:orphans="0" fo:text-align="justify" fo:line-height="0.25in"/>
    </style:style>
    <style:style style:name="T630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3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32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63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3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3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3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3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3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3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640" style:parent-style-name="內文" style:family="paragraph">
      <style:paragraph-properties fo:widows="0" fo:orphans="0" fo:text-align="justify" fo:line-height="0.25in"/>
    </style:style>
    <style:style style:name="T64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4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4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44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64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4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4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4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4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0" style:parent-style-name="預設段落字型" style:family="text"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T651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2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3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4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5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6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7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8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659" style:parent-style-name="預設段落字型" style:family="text"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660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P661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662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663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664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665" style:family="table-row">
      <style:table-row-properties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widows="0" fo:orphans="0" fo:text-align="justify" fo:line-height="0.25in"/>
    </style:style>
    <style:style style:name="T668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69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70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7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72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7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74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675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P676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P677" style:parent-style-name="內文" style:family="paragraph">
      <style:paragraph-properties fo:widows="0" fo:orphans="0" fo:text-align="justify" fo:line-height="0.25in"/>
      <style:text-properties style:font-name-asian="SimSun" style:font-name-complex="Calibri" style:font-weight-complex="bold" fo:font-size="13pt" style:font-size-asian="13pt" style:font-size-complex="13pt" style:language-asian="zh" style:country-asian="TW"/>
    </style:style>
    <style:style style:name="P678" style:parent-style-name="內文" style:family="paragraph">
      <style:paragraph-properties fo:widows="0" fo:orphans="0" fo:text-align="justify" fo:line-height="0.25in"/>
      <style:text-properties style:font-name-asian="SimSun" style:font-name-complex="Calibri" style:font-weight-complex="bold" fo:font-size="13pt" style:font-size-asian="13pt" style:font-size-complex="13pt" style:language-asian="zh" style:country-asian="TW"/>
    </style:style>
    <style:style style:name="P679" style:parent-style-name="內文" style:family="paragraph">
      <style:paragraph-properties fo:widows="0" fo:orphans="0" fo:text-align="justify" fo:line-height="0.25in"/>
    </style:style>
    <style:style style:name="T680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8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82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8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684" style:parent-style-name="內文" style:family="paragraph">
      <style:paragraph-properties fo:widows="0" fo:orphans="0" fo:text-align="justify" fo:line-height="0.25in"/>
    </style:style>
    <style:style style:name="T68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686" style:parent-style-name="內文" style:family="paragraph">
      <style:paragraph-properties fo:widows="0" fo:orphans="0" fo:text-align="justify" fo:line-height="0.25in"/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P687" style:parent-style-name="內文" style:family="paragraph">
      <style:paragraph-properties fo:widows="0" fo:orphans="0" fo:text-align="justify" fo:line-height="0.25in"/>
      <style:text-properties style:font-name-asian="SimSun" style:font-name-complex="Calibri" fo:font-size="13pt" style:font-size-asian="13pt" style:font-size-complex="13pt"/>
    </style:style>
    <style:style style:name="P688" style:parent-style-name="內文" style:family="paragraph">
      <style:paragraph-properties fo:widows="0" fo:orphans="0" fo:text-align="justify" fo:line-height="0.25in"/>
      <style:text-properties style:font-name-asian="SimSun" style:font-name-complex="Calibri" fo:font-size="13pt" style:font-size-asian="13pt" style:font-size-complex="13pt"/>
    </style:style>
    <style:style style:name="P689" style:parent-style-name="內文" style:family="paragraph">
      <style:paragraph-properties fo:widows="0" fo:orphans="0" fo:text-align="justify" fo:line-height="0.25in"/>
      <style:text-properties style:font-name-asian="SimSun" style:font-name-complex="Calibri" fo:font-size="13pt" style:font-size-asian="13pt" style:font-size-complex="13pt"/>
    </style:style>
    <style:style style:name="P690" style:parent-style-name="內文" style:family="paragraph">
      <style:paragraph-properties fo:widows="0" fo:orphans="0" fo:text-align="justify" fo:line-height="0.25in"/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P691" style:parent-style-name="內文" style:family="paragraph">
      <style:paragraph-properties fo:widows="0" fo:orphans="0" fo:text-align="justify" fo:line-height="0.25in"/>
    </style:style>
    <style:style style:name="T692" style:parent-style-name="預設段落字型" style:family="text">
      <style:text-properties style:font-name-asian="標楷體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P693" style:parent-style-name="內文" style:family="paragraph">
      <style:paragraph-properties fo:widows="0" fo:orphans="0" fo:text-align="justify" fo:line-height="0.25in"/>
      <style:text-properties style:font-name-asian="SimSun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P694" style:parent-style-name="內文" style:family="paragraph">
      <style:paragraph-properties fo:widows="0" fo:orphans="0" fo:text-align="justify" fo:line-height="0.25in"/>
      <style:text-properties style:font-name-asian="SimSun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P695" style:parent-style-name="內文" style:family="paragraph">
      <style:paragraph-properties fo:widows="0" fo:orphans="0" fo:text-align="justify" fo:line-height="0.25in"/>
      <style:text-properties style:font-name-asian="SimSun" style:font-name-complex="Calibri" fo:font-weight="bold" style:font-weight-asian="bold" style:font-weight-complex="bold" fo:font-size="13pt" style:font-size-asian="13pt" style:font-size-complex="13pt" style:language-asian="zh" style:country-asian="TW"/>
    </style:style>
    <style:style style:name="P696" style:parent-style-name="內文" style:family="paragraph">
      <style:paragraph-properties fo:widows="0" fo:orphans="0" fo:text-align="justify" fo:line-height="0.25in"/>
    </style:style>
    <style:style style:name="T697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98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699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00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0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02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0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704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P705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P706" style:parent-style-name="內文" style:family="paragraph">
      <style:paragraph-properties fo:widows="0" fo:orphans="0" fo:text-align="justify" fo:line-height="0.25in"/>
      <style:text-properties style:font-name-asian="標楷體" style:font-name-complex="Calibri" style:font-weight-complex="bold" fo:font-size="13pt" style:font-size-asian="13pt" style:font-size-complex="13pt" style:language-asian="zh" style:country-asian="TW"/>
    </style:style>
    <style:style style:name="TableRow707" style:family="table-row">
      <style:table-row-properties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清單段落" style:family="paragraph">
      <style:paragraph-properties fo:widows="0" fo:orphans="0" fo:line-height="0.25in" fo:margin-left="0in">
        <style:tab-stops/>
      </style:paragraph-properties>
    </style:style>
    <style:style style:name="T710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1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12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1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14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1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16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717" style:parent-style-name="清單段落" style:family="paragraph">
      <style:paragraph-properties fo:widows="0" fo:orphans="0" fo:line-height="0.25in" fo:margin-left="0in">
        <style:tab-stops/>
      </style:paragraph-properties>
    </style:style>
    <style:style style:name="T718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19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20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721" style:parent-style-name="清單段落" style:family="paragraph">
      <style:paragraph-properties fo:widows="0" fo:orphans="0" fo:line-height="0.25in" fo:margin-left="0in">
        <style:tab-stops/>
      </style:paragraph-properties>
    </style:style>
    <style:style style:name="T722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2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724" style:parent-style-name="清單段落" style:family="paragraph">
      <style:paragraph-properties fo:widows="0" fo:orphans="0" fo:line-height="0.25in" fo:margin-left="0in">
        <style:tab-stops/>
      </style:paragraph-properties>
    </style:style>
    <style:style style:name="T72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26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27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728" style:parent-style-name="清單段落" style:family="paragraph">
      <style:paragraph-properties fo:widows="0" fo:orphans="0" fo:line-height="0.25in" fo:margin-left="0in">
        <style:tab-stops/>
      </style:paragraph-properties>
    </style:style>
    <style:style style:name="T729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30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731" style:parent-style-name="清單段落" style:family="paragraph">
      <style:paragraph-properties fo:widows="0" fo:orphans="0" fo:line-height="0.25in" fo:margin-left="0in">
        <style:tab-stops/>
      </style:paragraph-properties>
      <style:text-properties style:font-name-asian="SimSun" style:font-name-complex="Calibri" fo:color="#000000" fo:font-size="13pt" style:font-size-asian="13pt" style:font-size-complex="13pt"/>
    </style:style>
    <style:style style:name="P732" style:parent-style-name="內文" style:family="paragraph">
      <style:paragraph-properties fo:widows="0" fo:orphans="0" fo:text-align="justify" fo:line-height="0.25in"/>
    </style:style>
    <style:style style:name="T733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734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735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736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T737" style:parent-style-name="預設段落字型" style:family="text">
      <style:text-properties style:font-name-asian="標楷體" style:font-name-complex="Calibri" fo:font-weight="bold" style:font-weight-asian="bold" fo:color="#000000" fo:font-size="13pt" style:font-size-asian="13pt" style:font-size-complex="13pt" style:language-asian="zh" style:country-asian="TW"/>
    </style:style>
    <style:style style:name="P738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739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/>
    </style:style>
    <style:style style:name="P740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/>
    </style:style>
    <style:style style:name="P741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742" style:family="table-row">
      <style:table-row-properties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內文" style:family="paragraph">
      <style:paragraph-properties fo:widows="0" fo:orphans="0" fo:text-align="justify" fo:line-height="0.25in"/>
    </style:style>
    <style:style style:name="T74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46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47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48" style:parent-style-name="預設段落字型" style:family="text"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T749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50" style:parent-style-name="預設段落字型" style:family="text"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T75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52" style:parent-style-name="預設段落字型" style:family="text"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T75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54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55" style:parent-style-name="預設段落字型" style:family="text"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T756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57" style:parent-style-name="預設段落字型" style:family="text"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T758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59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60" style:parent-style-name="預設段落字型" style:family="text"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T76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62" style:parent-style-name="預設段落字型" style:family="text">
      <style:text-properties style:font-name-asian="標楷體" style:font-name-complex="Calibri" fo:font-size="13pt" style:font-size-asian="13pt" style:font-size-complex="13pt" style:language-asian="zh" style:country-asian="TW"/>
    </style:style>
    <style:style style:name="T763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64" style:parent-style-name="預設段落字型" style:family="text">
      <style:text-properties style:font-name="標楷體"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6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66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67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768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P769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/>
    </style:style>
    <style:style style:name="P770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/>
    </style:style>
    <style:style style:name="TableRow771" style:family="table-row">
      <style:table-row-properties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清單段落" style:family="paragraph">
      <style:paragraph-properties fo:widows="0" fo:orphans="0" fo:text-align="justify" fo:line-height="0.25in" fo:margin-left="0in">
        <style:tab-stops/>
      </style:paragraph-properties>
    </style:style>
    <style:style style:name="T774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75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76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77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78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79" style:parent-style-name="預設段落字型" style:family="text">
      <style:text-properties style:font-name="標楷體"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80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81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T782" style:parent-style-name="預設段落字型" style:family="text">
      <style:text-properties style:font-name-asian="標楷體" style:font-name-complex="Calibri" fo:font-weight="bold" style:font-weight-asian="bold" fo:font-size="13pt" style:font-size-asian="13pt" style:font-size-complex="13pt" style:language-asian="zh" style:country-asian="TW"/>
    </style:style>
    <style:style style:name="P783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/>
    </style:style>
    <style:style style:name="P784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/>
    </style:style>
    <style:style style:name="P785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786" style:family="table-row">
      <style:table-row-properties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P788" style:parent-style-name="內文" style:family="paragraph">
      <style:paragraph-properties fo:widows="0" fo:orphans="0" fo:text-align="justify" fo:line-height="0.25in"/>
    </style:style>
    <style:style style:name="T78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79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79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79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793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/>
    </style:style>
    <style:style style:name="P794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/>
    </style:style>
    <style:style style:name="P795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/>
    </style:style>
    <style:style style:name="TableRow796" style:family="table-row">
      <style:table-row-properties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內文" style:family="paragraph">
      <style:paragraph-properties fo:widows="0" fo:orphans="0" fo:text-align="justify" fo:line-height="0.25in"/>
    </style:style>
    <style:style style:name="T79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0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1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2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3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4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0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809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P810" style:parent-style-name="內文" style:family="paragraph">
      <style:paragraph-properties fo:widows="0" fo:orphans="0" fo:text-align="justify" fo:line-height="0.25in"/>
      <style:text-properties style:font-name-asian="SimSun" style:font-name-complex="Calibri" fo:color="#000000" fo:font-size="13pt" style:font-size-asian="13pt" style:font-size-complex="13pt" style:language-asian="zh" style:country-asian="TW"/>
    </style:style>
    <style:style style:name="P811" style:parent-style-name="內文" style:family="paragraph">
      <style:paragraph-properties fo:widows="0" fo:orphans="0" fo:text-align="justify" fo:line-height="0.25in"/>
      <style:text-properties style:font-name-asian="標楷體" style:font-name-complex="Calibri" fo:color="#000000" fo:font-size="13pt" style:font-size-asian="13pt" style:font-size-complex="13pt" style:language-asian="zh" style:country-asian="TW"/>
    </style:style>
    <style:style style:name="TableRow812" style:family="table-row">
      <style:table-row-properties style:min-row-height="0.6423in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widows="0" fo:orphans="0" fo:text-align="justify" fo:line-height="0.25in"/>
    </style:style>
    <style:style style:name="T815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16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17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18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T819" style:parent-style-name="預設段落字型" style:family="text">
      <style:text-properties style:font-name-asian="標楷體" style:font-name-complex="Calibri" fo:font-weight="bold" style:font-weight-asian="bold" style:font-weight-complex="bold" fo:color="#000000" fo:font-size="13pt" style:font-size-asian="13pt" style:font-size-complex="13pt" style:language-asian="zh" style:country-asian="TW"/>
    </style:style>
    <style:style style:name="P820" style:parent-style-name="內文" style:family="paragraph">
      <style:paragraph-properties fo:widows="0" fo:orphans="0" fo:text-align="justify" fo:line-height="0.25in"/>
      <style:text-properties style:font-name-asian="SimSun" style:font-name-complex="Calibri" style:font-weight-complex="bold" fo:color="#000000" fo:font-size="13pt" style:font-size-asian="13pt" style:font-size-complex="13pt"/>
    </style:style>
    <style:style style:name="P821" style:parent-style-name="內文" style:family="paragraph">
      <style:paragraph-properties fo:widows="0" fo:orphans="0" fo:text-align="justify" fo:line-height="0.25in"/>
      <style:text-properties style:font-name-asian="SimSun" style:font-name-complex="Calibri" style:font-weight-complex="bold" fo:color="#000000" fo:font-size="13pt" style:font-size-asian="13pt" style:font-size-complex="13pt" style:language-asian="zh" style:country-asian="TW"/>
    </style:style>
    <style:style style:name="P822" style:parent-style-name="內文" style:family="paragraph">
      <style:paragraph-properties fo:line-height="0.25in"/>
      <style:text-properties style:font-name-asian="SimSun" style:font-name-complex="Calibri" fo:color="#000000" fo:font-size="13pt" style:font-size-asian="13pt" style:font-size-complex="13pt" style:language-asian="zh" style:country-asian="TW"/>
    </style:style>
  </office:automatic-styles>
  <office:body>
    <office:text text:use-soft-page-breaks="true">
      <text:p text:style-name="P1"><text:span text:style-name="T4">青藤學程獎學金申請表</text:span><text:span text:style-name="T5"><text:s/></text:span><text:span text:style-name="T6">（</text:span><text:span text:style-name="T7">115</text:span><text:span text:style-name="T8">學年度）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姓名：</text:span></text:p>
            <text:p text:style-name="P22"/>
          </table:table-cell>
          <table:table-cell table:style-name="TableCell23" table:number-columns-spanned="4">
            <text:p text:style-name="P24"><text:span text:style-name="T25">性別：</text:span></text:p>
            <text:p text:style-name="P26"/>
          </table:table-cell>
          <table:covered-table-cell/>
          <table:covered-table-cell/>
          <table:covered-table-cell/>
          <table:table-cell table:style-name="TableCell27" table:number-columns-spanned="2">
            <text:p text:style-name="P28"><text:span text:style-name="T29">出生日期：</text:span></text:p>
            <text:p text:style-name="P30"><text:span text:style-name="T31">西元</text:span><text:span text:style-name="T32"><text:s text:c="14"/></text:span><text:span text:style-name="T33">年</text:span><text:span text:style-name="T34"><text:s text:c="10"/></text:span><text:span text:style-name="T35">月</text:span><text:span text:style-name="T36"><text:s text:c="12"/></text:span><text:span text:style-name="T37">日</text:span></text:p>
          </table:table-cell>
          <table:covered-table-cell/>
        </table:table-row>
        <table:table-row table:style-name="TableRow38">
          <table:table-cell table:style-name="TableCell39">
            <text:p text:style-name="P40"><text:span text:style-name="T41">就讀學校：</text:span></text:p>
            <text:p text:style-name="P42"/>
          </table:table-cell>
          <table:table-cell table:style-name="TableCell43" table:number-columns-spanned="5">
            <text:p text:style-name="P44"><text:span text:style-name="T45">科系</text:span><text:span text:style-name="T46">與</text:span><text:span text:style-name="T47">年級：</text:span><text:span text:style-name="T48">（暑假後就讀</text:span><text:span text:style-name="T49">年級</text:span><text:span text:style-name="T50">）</text:span></text:p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<text:span text:style-name="T54">若是</text:span><text:span text:style-name="T55">少數民族</text:span><text:span text:style-name="T56">/</text:span><text:span text:style-name="T57">僑生</text:span><text:span text:style-name="T58">/</text:span><text:span text:style-name="T59">外籍學生</text:span></text:p>
            <text:p text:style-name="P60"><text:span text:style-name="T61">請詳述</text:span></text:p>
            <text:p text:style-name="P62"><text:span text:style-name="T63"><text:s/></text:span></text:p>
          </table:table-cell>
        </table:table-row>
        <table:table-row table:style-name="TableRow64">
          <table:table-cell table:style-name="TableCell65" table:number-columns-spanned="7">
            <text:p text:style-name="P66"><text:span text:style-name="T67">Email</text:span><text:span text:style-name="T68">：</text:span><text:span text:style-name="T69"><text:s/></text:span><text:span text:style-name="T70">用於</text:span><text:span text:style-name="T71">通知面試與錄取訊息，</text:span><text:span text:style-name="T72">請</text:span><text:span text:style-name="T73">務必</text:span><text:span text:style-name="T74">填寫</text:span><text:span text:style-name="T75">正確</text:span></text:p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<text:span text:style-name="T80">緊急聯絡人：</text:span></text:p>
            <text:p text:style-name="P81"/>
          </table:table-cell>
          <table:covered-table-cell/>
          <table:table-cell table:style-name="TableCell82" table:number-columns-spanned="3">
            <text:p text:style-name="P83"><text:span text:style-name="T84">與申請人</text:span><text:span text:style-name="T85">關係：</text:span></text:p>
            <text:p text:style-name="P86"/>
          </table:table-cell>
          <table:covered-table-cell/>
          <table:covered-table-cell/>
          <table:table-cell table:style-name="TableCell87" table:number-columns-spanned="2">
            <text:p text:style-name="P88"><text:span text:style-name="T89">緊急</text:span><text:span text:style-name="T90">聯絡</text:span><text:span text:style-name="T91">人</text:span><text:span text:style-name="T92">電話：</text:span></text:p>
            <text:p text:style-name="P93"/>
          </table:table-cell>
          <table:covered-table-cell/>
        </table:table-row>
        <table:table-row table:style-name="TableRow94">
          <table:table-cell table:style-name="TableCell95" table:number-columns-spanned="4">
            <text:p text:style-name="P96"><text:span text:style-name="T97">申請人</text:span><text:span text:style-name="T98">聯絡電話</text:span><text:span text:style-name="T99">:</text:span><text:span text:style-name="T100"><text:s text:c="3"/></text:span><text:span text:style-name="T101">請</text:span><text:span text:style-name="T102">正確</text:span><text:span text:style-name="T103">填寫</text:span><text:span text:style-name="T104"><text:s/></text:span></text:p>
            <text:p text:style-name="P105"/>
          </table:table-cell>
          <table:covered-table-cell/>
          <table:covered-table-cell/>
          <table:covered-table-cell/>
          <table:table-cell table:style-name="TableCell106" table:number-columns-spanned="3">
            <text:p text:style-name="P107"><text:span text:style-name="T108">申請人</text:span><text:span text:style-name="T109">LINE</text:span><text:span text:style-name="T110"><text:s/></text:span><text:span text:style-name="T111">錄取</text:span><text:span text:style-name="T112">通知，請</text:span><text:span text:style-name="T113">註明</text:span><text:span text:style-name="T114">是</text:span><text:span text:style-name="T115"><text:s/></text:span><text:span text:style-name="T116">ID</text:span><text:span text:style-name="T117">或</text:span><text:span text:style-name="T118">電話號碼</text:span></text:p>
            <text:p text:style-name="P119"/>
          </table:table-cell>
          <table:covered-table-cell/>
          <table:covered-table-cell/>
        </table:table-row>
        <table:table-row table:style-name="TableRow120">
          <table:table-cell table:style-name="TableCell121" table:number-columns-spanned="7">
            <text:p text:style-name="P122"><text:span text:style-name="T123">通訊地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5">
            <text:p text:style-name="P126"><text:span text:style-name="T127">父母教育程度</text:span><text:span text:style-name="T128"><text:s text:c="3"/></text:span><text:span text:style-name="T129">父親：</text:span></text:p>
          </table:table-cell>
          <table:covered-table-cell/>
          <table:covered-table-cell/>
          <table:covered-table-cell/>
          <table:covered-table-cell/>
          <table:table-cell table:style-name="TableCell130" table:number-columns-spanned="2">
            <text:p text:style-name="P131"><text:span text:style-name="T132">母親：</text:span></text:p>
          </table:table-cell>
          <table:covered-table-cell/>
        </table:table-row>
        <table:table-row table:style-name="TableRow133">
          <table:table-cell table:style-name="TableCell134" table:number-columns-spanned="7">
            <text:p text:style-name="P135"><text:span text:style-name="T136">請問你目前</text:span><text:span text:style-name="T137">如何支付</text:span><text:span text:style-name="T138">學雜費和生活費：</text:span><text:span text:style-name="T139">（可打</text:span><text:span text:style-name="T140">V</text:span><text:span text:style-name="T141">複選）</text:span><text:span text:style-name="T142"><text:line-break/></text:span><text:span text:style-name="T143">（</text:span><text:span text:style-name="T144"><text:s/></text:span><text:span text:style-name="T145">）</text:span><text:span text:style-name="T146">父親收入</text:span><text:span text:style-name="T147"><text:s text:c="2"/></text:span><text:span text:style-name="T148">（</text:span><text:span text:style-name="T149"><text:s/></text:span><text:span text:style-name="T150">）</text:span><text:span text:style-name="T151"><text:s/></text:span><text:span text:style-name="T152">母親收入</text:span><text:span text:style-name="T153"><text:s/></text:span><text:span text:style-name="T154">（</text:span><text:span text:style-name="T155"><text:s/></text:span><text:span text:style-name="T156">）</text:span><text:span text:style-name="T157">兄弟姐妹收入</text:span><text:span text:style-name="T158"><text:s text:c="2"/></text:span><text:span text:style-name="T159">（</text:span><text:span text:style-name="T160"><text:s/></text:span><text:span text:style-name="T161">）</text:span><text:span text:style-name="T162">自己打工</text:span><text:span text:style-name="T163"><text:s text:c="3"/></text:span><text:span text:style-name="T164">（</text:span><text:span text:style-name="T165"><text:s/></text:span><text:span text:style-name="T166">）</text:span><text:span text:style-name="T167">學生貸款</text:span><text:span text:style-name="T168"><text:s text:c="2"/></text:span></text:p>
            <text:p text:style-name="P169"><text:span text:style-name="T170">（</text:span><text:span text:style-name="T171"><text:s/></text:span><text:span text:style-name="T172">）</text:span><text:span text:style-name="T173">獎助學金</text:span><text:span text:style-name="T174"><text:s text:c="2"/></text:span><text:span text:style-name="T175">（</text:span><text:span text:style-name="T176"><text:s/></text:span><text:span text:style-name="T177">）</text:span><text:span text:style-name="T178"><text:s/></text:span><text:span text:style-name="T179">競賽獎金</text:span><text:span text:style-name="T180"><text:s/></text:span><text:span text:style-name="T181">（</text:span><text:span text:style-name="T182"><text:s/></text:span><text:span text:style-name="T183">）</text:span><text:span text:style-name="T184"><text:s/></text:span><text:span text:style-name="T185">政府單位清寒補貼</text:span><text:span text:style-name="T186"><text:s/></text:span><text:span text:style-name="T187">（</text:span><text:span text:style-name="T188"><text:s/></text:span><text:span text:style-name="T189">）</text:span><text:span text:style-name="T190">親人接濟，</text:span><text:span text:style-name="T191">彼此</text:span><text:span text:style-name="T192">關係：</text:span><text:span text:style-name="T193"><text:s text:c="7"/></text:span></text:p>
            <text:p text:style-name="P194"><text:span text:style-name="T195">家庭</text:span><text:span text:style-name="T196">住宿</text:span><text:span text:style-name="T197">情況</text:span><text:span text:style-name="T198"><text:s/></text:span><text:span text:style-name="T199">（</text:span><text:span text:style-name="T200"><text:s/></text:span><text:span text:style-name="T201">）</text:span><text:span text:style-name="T202">自宅</text:span><text:span text:style-name="T203"><text:s/></text:span><text:span text:style-name="T204">（</text:span><text:span text:style-name="T205"><text:s/></text:span><text:span text:style-name="T206">）</text:span><text:span text:style-name="T207">租用</text:span><text:span text:style-name="T208"><text:s/></text:span><text:span text:style-name="T209">（</text:span><text:span text:style-name="T210"><text:s/></text:span><text:span text:style-name="T211">）</text:span><text:span text:style-name="T212"><text:s/></text:span><text:span text:style-name="T213">暫住其他親戚家中</text:span><text:span text:style-name="T214"><text:s/></text:span><text:span text:style-name="T215">（</text:span><text:span text:style-name="T216"><text:s/></text:span><text:span text:style-name="T217">）</text:span><text:span text:style-name="T218">其他，請詳述</text:span></text:p>
            <text:p text:style-name="P219"><text:span text:style-name="T220">家庭是否負債</text:span><text:span text:style-name="T221"><text:s/></text:span><text:span text:style-name="T222">（</text:span><text:span text:style-name="T223"><text:s/></text:span><text:span text:style-name="T224">）</text:span><text:span text:style-name="T225"><text:s/></text:span><text:span text:style-name="T226"><text:s/></text:span><text:span text:style-name="T227">否</text:span><text:span text:style-name="T228">，</text:span><text:span text:style-name="T229">（</text:span><text:span text:style-name="T230"><text:s/></text:span><text:span text:style-name="T231">）</text:span><text:span text:style-name="T232">是，請列出負債情況與金額，不包含購房貸款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 table:number-columns-spanned="7">
            <text:p text:style-name="P235"><text:span text:style-name="T236">是否</text:span><text:span text:style-name="T237">領取</text:span><text:span text:style-name="T238">中低收入戶</text:span><text:span text:style-name="T239">清寒補貼</text:span><text:span text:style-name="T240">或</text:span><text:span text:style-name="T241">政府補助</text:span><text:span text:style-name="T242">（</text:span><text:span text:style-name="T243"><text:s/></text:span><text:span text:style-name="T244">）</text:span><text:span text:style-name="T245">否</text:span><text:span text:style-name="T246">，</text:span><text:span text:style-name="T247">（</text:span><text:span text:style-name="T248"><text:s/></text:span><text:span text:style-name="T249">）</text:span><text:span text:style-name="T250">是，</text:span><text:span text:style-name="T251">請詳述名稱與金額</text:span><text:span text:style-name="T252">。</text:span></text:p>
            <text:p text:style-name="P253"/>
            <text:p text:style-name="P254"><text:span text:style-name="T255">曾經申請或</text:span><text:span text:style-name="T256">領取</text:span><text:span text:style-name="T257">哪些</text:span><text:span text:style-name="T258">社</text:span><text:span text:style-name="T259">福</text:span><text:span text:style-name="T260">團體補助</text:span><text:span text:style-name="T261"><text:s/></text:span><text:span text:style-name="T262">或</text:span><text:span text:style-name="T263"><text:s/></text:span><text:span text:style-name="T264">獎助學金</text:span><text:span text:style-name="T265"><text:s text:c="2"/></text:span><text:span text:style-name="T266">請詳述</text:span><text:span text:style-name="T267">單位</text:span><text:span text:style-name="T268">，</text:span><text:span text:style-name="T269">補助名稱與金額</text:span><text:span text:style-name="T270">。</text:span></text:p>
            <text:p text:style-name="P271"/>
            <text:p text:style-name="P272"/>
            <text:p text:style-name="P273"><text:span text:style-name="T274">請寫出已申請（包括正在等候結果通知）及準備申請的獎助學金和補助金額</text:span><text:span text:style-name="T275">。</text:span></text:p>
            <text:p text:style-name="P276"/>
            <text:p text:style-name="P277"/>
            <text:p text:style-name="P278"><text:span text:style-name="T279">是否有</text:span><text:span text:style-name="T280">學生貸款</text:span><text:span text:style-name="T281">（</text:span><text:span text:style-name="T282"><text:s/></text:span><text:span text:style-name="T283">）</text:span><text:span text:style-name="T284">否</text:span><text:span text:style-name="T285">（</text:span><text:span text:style-name="T286"><text:s/></text:span><text:span text:style-name="T287">）</text:span><text:span text:style-name="T288">有</text:span><text:span text:style-name="T289">，請列出</text:span><text:span text:style-name="T290">貸款額度</text:span><text:span text:style-name="T291"><text:s/>/<text:s/></text:span><text:span text:style-name="T292">還款</text:span><text:span text:style-name="T293">期限</text:span><text:span text:style-name="T294"><text:s/>/<text:s/></text:span><text:span text:style-name="T295">預備還款時間</text:span></text:p>
            <text:p text:style-name="P296"/>
            <text:p text:style-name="P297"><text:span text:style-name="T298">兄弟姐妹</text:span><text:span text:style-name="T299">是否也有學生貸款</text:span><text:span text:style-name="T300"><text:s/></text:span><text:span text:style-name="T301">（</text:span><text:span text:style-name="T302"><text:s/></text:span><text:span text:style-name="T303">）</text:span><text:span text:style-name="T304">否</text:span><text:span text:style-name="T305">。</text:span><text:span text:style-name="T306">（</text:span><text:span text:style-name="T307"><text:s/></text:span><text:span text:style-name="T308">）</text:span><text:span text:style-name="T309"><text:s/></text:span><text:span text:style-name="T310">有，兄弟姐妹就讀年級</text:span><text:span text:style-name="T311">______________</text:span><text:span text:style-name="T312">。</text:span></text:p>
            <text:p text:style-name="P313"/>
            <text:p text:style-name="P314"><text:span text:style-name="T315">若家庭經濟弱勢但無法提供政府單位證明、家庭收入證明、師長證明者，請以文字描述目前家庭困境。</text:span></text:p>
            <text:p text:style-name="P316"/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 table:number-columns-spanned="3">
            <text:p text:style-name="P320"><text:span text:style-name="T321">專長</text:span><text:span text:style-name="T322"><text:s/>(</text:span><text:span text:style-name="T323">如：</text:span><text:span text:style-name="T324">寫作</text:span><text:span text:style-name="T325">/</text:span><text:span text:style-name="T326">攝影</text:span><text:span text:style-name="T327">/</text:span><text:span text:style-name="T328">視頻剪輯</text:span><text:span text:style-name="T329">/</text:span><text:span text:style-name="T330">程式語言</text:span><text:span text:style-name="T331">)</text:span></text:p>
            <text:p text:style-name="P332"/>
          </table:table-cell>
          <table:covered-table-cell/>
          <table:covered-table-cell/>
          <table:table-cell table:style-name="TableCell333" table:number-columns-spanned="4">
            <text:p text:style-name="P334"><text:span text:style-name="T335">興趣愛好</text:span><text:span text:style-name="T336"><text:s/>(</text:span><text:span text:style-name="T337">如：彈吉他</text:span><text:span text:style-name="T338">/</text:span><text:span text:style-name="T339">魔方</text:span><text:span text:style-name="T340">/</text:span><text:span text:style-name="T341">扯鈴</text:span><text:span text:style-name="T342">/</text:span><text:span text:style-name="T343">手</text:span><text:span text:style-name="T344">作</text:span><text:span text:style-name="T345">/</text:span><text:span text:style-name="T346">烹飪等</text:span><text:span text:style-name="T347">)</text:span></text:p>
            <text:p text:style-name="P348"/>
          </table:table-cell>
          <table:covered-table-cell/>
          <table:covered-table-cell/>
          <table:covered-table-cell/>
        </table:table-row>
        <table:table-row table:style-name="TableRow349">
          <table:table-cell table:style-name="TableCell350" table:number-columns-spanned="3">
            <text:p text:style-name="P351"><text:span text:style-name="T352">外語</text:span><text:span text:style-name="T353">程度（</text:span><text:span text:style-name="T354">檢定成績</text:span><text:span text:style-name="T355">）</text:span></text:p>
            <text:p text:style-name="P356"/>
          </table:table-cell>
          <table:covered-table-cell/>
          <table:covered-table-cell/>
          <table:table-cell table:style-name="TableCell357" table:number-columns-spanned="4">
            <text:p text:style-name="P358"><text:span text:style-name="T359">參與競賽</text:span><text:span text:style-name="T360"><text:s/>/<text:s/></text:span><text:span text:style-name="T361">考取證照</text:span></text:p>
            <text:p text:style-name="P362"/>
          </table:table-cell>
          <table:covered-table-cell/>
          <table:covered-table-cell/>
          <table:covered-table-cell/>
        </table:table-row>
        <table:table-row table:style-name="TableRow363">
          <table:table-cell table:style-name="TableCell364" table:number-columns-spanned="7">
            <text:p text:style-name="P365"><text:span text:style-name="T366">自我描述</text:span><text:span text:style-name="T367">（</text:span><text:span text:style-name="T368">家庭背景</text:span><text:span text:style-name="T369">/</text:span><text:span text:style-name="T370">求學歷程</text:span><text:span text:style-name="T371">/</text:span><text:span text:style-name="T372">其它你希望</text:span><text:span text:style-name="T373">強調的</text:span><text:span text:style-name="T374">內容</text:span><text:span text:style-name="T375">）</text:span><text:span text:style-name="T376">：</text:span></text:p>
            <text:p text:style-name="P377"/>
            <text:p text:style-name="P378"/>
            <text:p text:style-name="P379"/>
            <text:p text:style-name="P380"/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7">
            <text:p text:style-name="P384"><text:span text:style-name="T385">社團</text:span><text:span text:style-name="T386">活動經歷</text:span><text:span text:style-name="T387">（</text:span><text:span text:style-name="T388">參與時間</text:span><text:span text:style-name="T389"><text:s/>/</text:span><text:span text:style-name="T390">擔任職位</text:span><text:span text:style-name="T391">/</text:span><text:span text:style-name="T392">加入</text:span><text:span text:style-name="T393">原因</text:span><text:span text:style-name="T394">/</text:span><text:span text:style-name="T395">舉辦活動</text:span><text:span text:style-name="T396">/</text:span><text:span text:style-name="T397">參加比賽</text:span><text:span text:style-name="T398">/</text:span><text:span text:style-name="T399">有何難忘經驗</text:span><text:span text:style-name="T400">）</text:span><text:span text:style-name="T401">：</text:span></text:p>
            <text:p text:style-name="P402"/>
            <text:p text:style-name="P403"/>
            <text:p text:style-name="P404"/>
            <text:p text:style-name="P40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6">
          <table:table-cell table:style-name="TableCell407" table:number-columns-spanned="7">
            <text:p text:style-name="P408"><text:span text:style-name="T409">志工服務</text:span><text:span text:style-name="T410">經歷</text:span><text:span text:style-name="T411">（</text:span><text:span text:style-name="T412">服務單位或專案</text:span><text:span text:style-name="T413">名稱</text:span><text:span text:style-name="T414">/</text:span><text:span text:style-name="T415">起訖時間</text:span><text:span text:style-name="T416">/</text:span><text:span text:style-name="T417">服務</text:span><text:span text:style-name="T418">對象和</text:span><text:span text:style-name="T419">內容）</text:span><text:span text:style-name="T420">：</text:span></text:p>
            <text:p text:style-name="P421"/>
            <text:p text:style-name="P422"/>
            <text:p text:style-name="P423"/>
            <text:p text:style-name="P424"><text:span text:style-name="T425">你</text:span><text:span text:style-name="T426">參與志工服務的動機</text:span><text:span text:style-name="T427"><text:s/>/<text:s/></text:span><text:span text:style-name="T428">如何接觸到這個服務機會</text:span><text:span text:style-name="T429">？</text:span></text:p>
            <text:p text:style-name="P430"/>
            <text:p text:style-name="P431"/>
            <text:p text:style-name="P432"/>
            <text:p text:style-name="P433"><text:span text:style-name="T434">你從志工服務中獲得哪些</text:span><text:span text:style-name="T435">感悟</text:span><text:span text:style-name="T436">和收獲？</text:span></text:p>
            <text:p text:style-name="P437"/>
            <text:p text:style-name="P438"/>
            <text:p text:style-name="P439"/>
            <text:p text:style-name="P44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7">
            <text:p text:style-name="P443"><text:span text:style-name="T444">就讀目前科系</text:span><text:span text:style-name="T445">原因</text:span><text:span text:style-name="T446">：</text:span></text:p>
            <text:p text:style-name="P447"/>
            <text:p text:style-name="P448"/>
            <text:p text:style-name="P449"><text:span text:style-name="T450">未來希望從事</text:span><text:span text:style-name="T451">哪方面</text:span><text:span text:style-name="T452">工作</text:span><text:span text:style-name="T453">？</text:span></text:p>
            <text:p text:style-name="P454"/>
            <text:p text:style-name="P45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6">
          <table:table-cell table:style-name="TableCell457" table:number-columns-spanned="7">
            <text:p text:style-name="P458"><text:span text:style-name="T459">你</text:span><text:span text:style-name="T460">申請青藤學程的原因</text:span><text:span text:style-name="T461">：</text:span></text:p>
            <text:p text:style-name="P462"/>
            <text:p text:style-name="P463"/>
            <text:p text:style-name="P464"/>
            <text:p text:style-name="P465"/>
            <text:p text:style-name="P4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7">
          <table:table-cell table:style-name="TableCell468" table:number-columns-spanned="7">
            <text:p text:style-name="P469"><text:span text:style-name="T470">你希望</text:span><text:span text:style-name="T471">未來一年</text:span><text:span text:style-name="T472">通過</text:span><text:span text:style-name="T473">青藤學程</text:span><text:span text:style-name="T474">培養</text:span><text:span text:style-name="T475">和鍛煉</text:span><text:span text:style-name="T476">哪些</text:span><text:span text:style-name="T477">能力</text:span><text:span text:style-name="T478">？</text:span><text:span text:style-name="T479">（可</text:span><text:span text:style-name="T480">打</text:span><text:span text:style-name="T481">V</text:span><text:span text:style-name="T482">複選）</text:span></text:p>
            <text:p text:style-name="P483"><text:span text:style-name="T484">（</text:span><text:span text:style-name="T485"><text:s/></text:span><text:span text:style-name="T486">）</text:span><text:span text:style-name="T487">設定目標</text:span><text:span text:style-name="T488"><text:s text:c="2"/></text:span><text:span text:style-name="T489">（</text:span><text:span text:style-name="T490"><text:s/></text:span><text:span text:style-name="T491">）</text:span><text:span text:style-name="T492">時間規劃</text:span><text:span text:style-name="T493"><text:s/></text:span><text:span text:style-name="T494">（</text:span><text:span text:style-name="T495"><text:s/></text:span><text:span text:style-name="T496">）</text:span><text:span text:style-name="T497">溝通</text:span><text:span text:style-name="T498">、</text:span><text:span text:style-name="T499">組織協調</text:span><text:span text:style-name="T500"><text:s text:c="2"/></text:span><text:span text:style-name="T501">（</text:span><text:span text:style-name="T502"><text:s/></text:span><text:span text:style-name="T503">）</text:span><text:span text:style-name="T504">領導力</text:span><text:span text:style-name="T505"><text:s/></text:span><text:span text:style-name="T506">（</text:span><text:span text:style-name="T507"><text:s/></text:span><text:span text:style-name="T508">）</text:span><text:span text:style-name="T509"><text:s/></text:span><text:span text:style-name="T510">批判性</text:span><text:span text:style-name="T511">思考</text:span></text:p>
            <text:p text:style-name="P512"><text:span text:style-name="T513">（</text:span><text:span text:style-name="T514"><text:s/></text:span><text:span text:style-name="T515">）</text:span><text:span text:style-name="T516">發現問題</text:span><text:span text:style-name="T517">/</text:span><text:span text:style-name="T518">分析問題/</text:span><text:span text:style-name="T519">解決問題</text:span><text:span text:style-name="T520">（</text:span><text:span text:style-name="T521"><text:s/></text:span><text:span text:style-name="T522">）</text:span><text:span text:style-name="T523">團隊合作</text:span><text:span text:style-name="T524"><text:s/></text:span><text:span text:style-name="T525">（</text:span><text:span text:style-name="T526"><text:s/></text:span><text:span text:style-name="T527">）</text:span><text:span text:style-name="T528">挫折</text:span><text:span text:style-name="T529">忍受力</text:span><text:span text:style-name="T530"><text:s/></text:span><text:span text:style-name="T531">（</text:span><text:span text:style-name="T532"><text:s/></text:span><text:span text:style-name="T533">）</text:span><text:span text:style-name="T534">設身處地的</text:span><text:span text:style-name="T535">同理心</text:span></text:p>
            <text:p text:style-name="P536"><text:span text:style-name="T537">（</text:span><text:span text:style-name="T538"><text:s/></text:span><text:span text:style-name="T539">）</text:span><text:span text:style-name="T540">為自己為團體負責任的</text:span><text:span text:style-name="T541">態度</text:span><text:span text:style-name="T542">（</text:span><text:span text:style-name="T543"><text:s/></text:span><text:span text:style-name="T544">）</text:span><text:span text:style-name="T545">理解和重視</text:span><text:span text:style-name="T546">他人</text:span><text:span text:style-name="T547">需求</text:span><text:span text:style-name="T548"><text:s/></text:span><text:span text:style-name="T549">（</text:span><text:span text:style-name="T550"><text:s/></text:span><text:span text:style-name="T551">）</text:span><text:span text:style-name="T552">同時</text:span><text:span text:style-name="T553">處理</text:span><text:span text:style-name="T554">多項任務</text:span></text:p>
            <text:p text:style-name="P555"><text:span text:style-name="T556">（</text:span><text:span text:style-name="T557"><text:s/></text:span><text:span text:style-name="T558">）</text:span><text:span text:style-name="T559">其他，請詳述</text:span></text:p>
            <text:p text:style-name="P560"/>
            <text:p text:style-name="P561"><text:span text:style-name="T562">為</text:span><text:span text:style-name="T563">什麼你希望培養和鍛煉這幾項能力</text:span><text:span text:style-name="T564">？</text:span><text:span text:style-name="T565">或者為何你覺得這些能力很重要？</text:span></text:p>
            <text:p text:style-name="P566"/>
            <text:p text:style-name="P567"/>
            <text:p text:style-name="P568"/>
            <text:p text:style-name="P56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570">
          <table:table-cell table:style-name="TableCell571" table:number-columns-spanned="7">
            <text:p text:style-name="P572"><text:span text:style-name="T573">對你而言，什麼是世界觀或國際觀？</text:span></text:p>
            <text:p text:style-name="P574"/>
            <text:p text:style-name="P575"/>
            <text:p text:style-name="P576"/>
            <text:p text:style-name="P577"/>
            <text:p text:style-name="P578"><text:span text:style-name="T579">你最</text:span><text:span text:style-name="T580">想</text:span><text:span text:style-name="T581">了解</text:span><text:span text:style-name="T582">哪一個國家</text:span><text:span text:style-name="T583">/</text:span><text:span text:style-name="T584">地區？</text:span><text:span text:style-name="T585">它</text:span><text:span text:style-name="T586">為什麼</text:span><text:span text:style-name="T587">吸引你</text:span><text:span text:style-name="T588">？</text:span></text:p>
            <text:p text:style-name="P589"/>
            <text:p text:style-name="P590"/>
            <text:p text:style-name="P591"/>
            <text:p text:style-name="P592"/>
            <text:p text:style-name="P593"><text:span text:style-name="T594">你認為</text:span><text:span text:style-name="T595">台灣的</text:span><text:span text:style-name="T596">年輕人</text:span><text:span text:style-name="T597">可以</text:span><text:span text:style-name="T598">嘗試用</text:span><text:span text:style-name="T599">哪些</text:span><text:span text:style-name="T600">方式</text:span><text:span text:style-name="T601">拓展國際觀，增進對</text:span><text:span text:style-name="T602">其他民族</text:span><text:span text:style-name="T603">和</text:span><text:span text:style-name="T604">國家</text:span><text:span text:style-name="T605">的了解？</text:span></text:p>
            <text:p text:style-name="P606">目前還欠缺什麼？</text:p>
            <text:p text:style-name="P607"/>
            <text:p text:style-name="P608"/>
            <text:p text:style-name="P60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0">
          <table:table-cell table:style-name="TableCell611" table:number-columns-spanned="7">
            <text:p text:style-name="P612"><text:span text:style-name="T613">你曾關注</text:span><text:span text:style-name="T614">或</text:span><text:span text:style-name="T615">你</text:span><text:span text:style-name="T616">希望未來</text:span><text:span text:style-name="T617">能</text:span><text:span text:style-name="T618">探討</text:span><text:span text:style-name="T619">哪個國家</text:span><text:span text:style-name="T620">/</text:span><text:span text:style-name="T621">地區</text:span><text:span text:style-name="T622">的</text:span><text:span text:style-name="T623">什麼</text:span><text:span text:style-name="T624">議題</text:span><text:span text:style-name="T625">？</text:span><text:span text:style-name="T626">為什麼</text:span><text:span text:style-name="T627">你會關注這個議題</text:span><text:span text:style-name="T628">？</text:span></text:p>
            <text:p text:style-name="P629"><text:span text:style-name="T630">(1</text:span><text:span text:style-name="T631">)</text:span><text:span text:style-name="T632"><text:s/></text:span><text:span text:style-name="T633">健康</text:span><text:span text:style-name="T634">/</text:span><text:span text:style-name="T635">衛生情況，</text:span><text:span text:style-name="T636">如：潔淨的飲水與衛生條件，</text:span><text:span text:style-name="T637">傳染病防治</text:span><text:span text:style-name="T638">。</text:span><text:span text:style-name="T639"><text:s/></text:span></text:p>
            <text:p text:style-name="P640"><text:span text:style-name="T641">(</text:span><text:span text:style-name="T642">2</text:span><text:span text:style-name="T643">)</text:span><text:span text:style-name="T644"><text:s/></text:span><text:span text:style-name="T645">性別平等</text:span><text:span text:style-name="T646">/</text:span><text:span text:style-name="T647">教育普及</text:span><text:span text:style-name="T648">/</text:span><text:span text:style-name="T649">族群融合</text:span><text:span text:style-name="T650"><text:s/></text:span><text:span text:style-name="T651">(3</text:span><text:span text:style-name="T652">)<text:s/></text:span><text:span text:style-name="T653">科技發展</text:span><text:span text:style-name="T654">/</text:span><text:span text:style-name="T655">經濟民生</text:span><text:span text:style-name="T656">/</text:span><text:span text:style-name="T657">產業創新</text:span><text:span text:style-name="T658"><text:s text:c="2"/>(4)<text:s/></text:span><text:span text:style-name="T659">環境保護與氣候變遷</text:span></text:p>
            <text:p text:style-name="P660"/>
            <text:p text:style-name="P661"/>
            <text:p text:style-name="P662"/>
            <text:p text:style-name="P663"/>
            <text:p text:style-name="P6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5">
          <table:table-cell table:style-name="TableCell666" table:number-columns-spanned="7">
            <text:p text:style-name="P667"><text:span text:style-name="T668">你</text:span><text:span text:style-name="T669">認為擔任</text:span><text:span text:style-name="T670">國際</text:span><text:span text:style-name="T671">服務</text:span><text:span text:style-name="T672">志工應</text:span><text:span text:style-name="T673">具備哪些</text:span><text:span text:style-name="T674">態度和能力？需要做哪些準備？</text:span></text:p>
            <text:p text:style-name="P675"/>
            <text:p text:style-name="P676"/>
            <text:p text:style-name="P677"/>
            <text:p text:style-name="P678"/>
            <text:p text:style-name="P679"><text:span text:style-name="T680">若</text:span><text:span text:style-name="T681">有機會在</text:span><text:span text:style-name="T682">參與國際志工培訓，在暑期</text:span><text:span text:style-name="T683">擔任國際志工，你願意嗎？</text:span></text:p>
            <text:p text:style-name="P684"><text:span text:style-name="T685">為何應該選擇你成為國際服務志工團隊的一員？</text:span></text:p>
            <text:p text:style-name="P686"/>
            <text:p text:style-name="P687"/>
            <text:p text:style-name="P688"/>
            <text:p text:style-name="P689"/>
            <text:p text:style-name="P690"/>
            <text:soft-page-break/>
            <text:p text:style-name="P691"><text:span text:style-name="T692">你希望透過國際志工服務達到什麼目標？</text:span></text:p>
            <text:p text:style-name="P693"/>
            <text:p text:style-name="P694"/>
            <text:p text:style-name="P695"/>
            <text:p text:style-name="P696"><text:span text:style-name="T697">你的家人對你</text:span><text:span text:style-name="T698">如果出國</text:span><text:span text:style-name="T699">參與志工服務抱持什麼態度？若他們擔心，你會如何讓家人放心</text:span><text:span text:style-name="T700">同意</text:span><text:span text:style-name="T701">你參與國際</text:span><text:span text:style-name="T702">志工</text:span><text:span text:style-name="T703">服務呢？</text:span></text:p>
            <text:p text:style-name="P704"/>
            <text:p text:style-name="P705"/>
            <text:p text:style-name="P70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07">
          <table:table-cell table:style-name="TableCell708" table:number-columns-spanned="7">
            <text:p text:style-name="P709"><text:span text:style-name="T710">你和其他學員將一同</text:span><text:span text:style-name="T711">參與</text:span><text:span text:style-name="T712">以下幾個服務專案</text:span><text:span text:style-name="T713">。</text:span><text:span text:style-name="T714">請根據你的興趣</text:span><text:span text:style-name="T715">由高至低</text:span><text:span text:style-name="T716">進行排列：</text:span></text:p>
            <text:p text:style-name="P717"><text:span text:style-name="T718">A.<text:s/></text:span><text:span text:style-name="T719">新住民社區探索</text:span><text:span text:style-name="T720">與連結</text:span></text:p>
            <text:p text:style-name="P721"><text:span text:style-name="T722">B.<text:s/></text:span><text:span text:style-name="T723">與高中生分享大學學科與未來職涯發展</text:span></text:p>
            <text:p text:style-name="P724"><text:span text:style-name="T725">C.<text:s/></text:span><text:span text:style-name="T726">公益組織網站煥新</text:span><text:span text:style-name="T727">工程</text:span></text:p>
            <text:p text:style-name="P728"><text:span text:style-name="T729">D.<text:s/></text:span><text:span text:style-name="T730">弱勢學童課後輔導</text:span></text:p>
            <text:p text:style-name="P731"/>
            <text:p text:style-name="P732"><text:span text:style-name="T733">你</text:span><text:span text:style-name="T734">預期從</text:span><text:span text:style-name="T735">這幾個專案</text:span><text:span text:style-name="T736">中</text:span><text:span text:style-name="T737">鍛煉哪些能力，或達成哪些目標？</text:span></text:p>
            <text:p text:style-name="P738"/>
            <text:p text:style-name="P739"/>
            <text:p text:style-name="P740"/>
            <text:p text:style-name="P74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2">
          <table:table-cell table:style-name="TableCell743" table:number-columns-spanned="7">
            <text:p text:style-name="P744"><text:span text:style-name="T745">未來一年</text:span><text:span text:style-name="T746">你有</text:span><text:span text:style-name="T747">校內外實習</text:span><text:span text:style-name="T748">/</text:span><text:span text:style-name="T749">打工</text:span><text:span text:style-name="T750">/</text:span><text:span text:style-name="T751">家教</text:span><text:span text:style-name="T752">/</text:span><text:span text:style-name="T753">參</text:span><text:span text:style-name="T754">加社團</text:span><text:span text:style-name="T755">/</text:span><text:span text:style-name="T756">擔任社團幹部</text:span><text:span text:style-name="T757">/</text:span><text:span text:style-name="T758">報名</text:span><text:span text:style-name="T759">課程</text:span><text:span text:style-name="T760">/</text:span><text:span text:style-name="T761">備考國內外研究所，</text:span><text:span text:style-name="T762">/</text:span><text:span text:style-name="T763">參與交換學生</text:span><text:span text:style-name="T764">/打工度假</text:span><text:span text:style-name="T765">的計畫嗎？這些活動</text:span><text:span text:style-name="T766">會</text:span><text:span text:style-name="T767">佔據你多少時間？</text:span></text:p>
            <text:p text:style-name="P768"/>
            <text:p text:style-name="P769"/>
            <text:p text:style-name="P7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1">
          <table:table-cell table:style-name="TableCell772" table:number-columns-spanned="7">
            <text:p text:style-name="P773"><text:span text:style-name="T774">如果</text:span><text:span text:style-name="T775">能</text:span><text:span text:style-name="T776">自行規劃</text:span><text:span text:style-name="T777">20</text:span><text:span text:style-name="T778">小時</text:span><text:span text:style-name="T779">的</text:span><text:span text:style-name="T780">志工服務，你想做些什麼？以什麼方式進行？</text:span><text:span text:style-name="T781">多久進行一次</text:span><text:span text:style-name="T782">？</text:span></text:p>
            <text:p text:style-name="P783"/>
            <text:p text:style-name="P784"/>
            <text:p text:style-name="P78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6">
          <table:table-cell table:style-name="TableCell787" table:number-columns-spanned="7">
            <text:p text:style-name="P788"><text:span text:style-name="T789">目前最讓</text:span><text:span text:style-name="T790">你</text:span><text:span text:style-name="T791">困擾的問題</text:span><text:span text:style-name="T792">是什麼？</text:span></text:p>
            <text:p text:style-name="P793"/>
            <text:p text:style-name="P794"/>
            <text:p text:style-name="P79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6">
          <table:table-cell table:style-name="TableCell797" table:number-columns-spanned="7">
            <text:p text:style-name="P798"><text:span text:style-name="T799">如果學程中有學長姐或行業</text:span><text:span text:style-name="T800">前輩</text:span><text:span text:style-name="T801">能</text:span><text:span text:style-name="T802">提供經驗</text:span><text:span text:style-name="T803">和</text:span><text:span text:style-name="T804">協助</text:span><text:span text:style-name="T805">，</text:span><text:span text:style-name="T806">你</text:span><text:span text:style-name="T807">希望</text:span><text:span text:style-name="T808">他們跟你分享些什麼？</text:span></text:p>
            <text:p text:style-name="P809"/>
            <text:p text:style-name="P810"/>
            <text:p text:style-name="P81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2">
          <table:table-cell table:style-name="TableCell813" table:number-columns-spanned="7">
            <text:p text:style-name="P814"><text:span text:style-name="T815">其他想說的</text:span><text:span text:style-name="T816">話</text:span><text:span text:style-name="T817">或</text:span><text:span text:style-name="T818">你的</text:span><text:span text:style-name="T819">建議</text:span></text:p>
            <text:p text:style-name="P820"/>
            <text:p text:style-name="P82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language-asian="zh" style:country-asian="CN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language-asian="zh" style:country-asian="C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anguage-asian="zh" style:country-asian="CN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 style:language-asian="zh" style:country-asian="CN"/>
    </style:style>
    <style:style style:name="修訂" style:display-name="修訂" style:family="paragraph">
      <style:text-properties style:language-asian="zh" style:country-asian="C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40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PS_1632543335</meta:initial-creator>
    <dc:creator>tortoise</dc:creator>
    <meta:creation-date>2026-08-12T02:16:00Z</meta:creation-date>
    <dc:date>2026-08-12T02:16:00Z</dc:date>
    <meta:print-date>2024-06-08T08:52:00Z</meta:print-date>
    <meta:template xlink:href="Normal" xlink:type="simple"/>
    <meta:editing-cycles>2</meta:editing-cycles>
    <meta:editing-duration>PT60S</meta:editing-duration>
    <meta:user-defined meta:name="KSOProductBuildVer">1033-11.2.0.11537</meta:user-defined>
    <meta:user-defined meta:name="ICV">36A7B38335584F3783E959A4D3614DE1</meta:user-defined>
    <meta:document-statistic meta:page-count="4" meta:paragraph-count="3" meta:word-count="291" meta:character-count="1950" meta:row-count="13" meta:non-whitespace-character-count="1662"/>
  </office:meta>
</office:document-meta>
</file>